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214f9bff23490f1812243f3f3a22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23214f9bff23490f1812243f3f3a2204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1:supervision"/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supervision" text:style-name="Internet_20_link" text:visited-style-name="Visited_20_Internet_20_Link">SuperVision - Surveillance et contrôle de tous les ordinateurs du réseau opérant avec les logiciels Airport Manag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supervision" text:style-name="Internet_20_link" text:visited-style-name="Visited_20_Internet_20_Link">Guide d'installation Supervis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supervision" text:style-name="Internet_20_link" text:visited-style-name="Visited_20_Internet_20_Link">Guide d'utilisation SuperVis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supervision</dc:title>
  </office:meta>
</office:document-meta>
</file>