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0e39768ba018ea2128ff76d292f5d0.png"/>
  <manifest:file-entry manifest:media-type="image/png" manifest:full-path="Pictures/84c68b55a8e83bff76ad75a11808e5fd.png"/>
  <manifest:file-entry manifest:media-type="image/png" manifest:full-path="Pictures/b97cb7d00f10411e4a6f181223e4a56a.png"/>
  <manifest:file-entry manifest:media-type="image/png" manifest:full-path="Pictures/88bb71d63c516ad6cc844f76621dda74.png"/>
  <manifest:file-entry manifest:media-type="image/png" manifest:full-path="Pictures/9029d31bbb1011ef999dbb6d39777f46.png"/>
  <manifest:file-entry manifest:media-type="image/png" manifest:full-path="Pictures/bc06428806d4346b59292d9e2900387b.png"/>
  <manifest:file-entry manifest:media-type="image/png" manifest:full-path="Pictures/34d97c37891099ab8929dfe364cea561.png"/>
  <manifest:file-entry manifest:media-type="image/png" manifest:full-path="Pictures/348d44895faab195a104d36fba67d48b.png"/>
  <manifest:file-entry manifest:media-type="image/png" manifest:full-path="Pictures/7588d48c49a2eee6e6935b7a586e5ad5.png"/>
  <manifest:file-entry manifest:media-type="image/png" manifest:full-path="Pictures/24b0a1af7ca78397961e05b5c8f31f12.png"/>
  <manifest:file-entry manifest:media-type="image/png" manifest:full-path="Pictures/33a9f75d731d37e6720d3e8c2e9e3037.png"/>
  <manifest:file-entry manifest:media-type="image/png" manifest:full-path="Pictures/c685b8a48f81c6e1967e9b707a21549c.png"/>
  <manifest:file-entry manifest:media-type="image/png" manifest:full-path="Pictures/9bfb769020024412a54568a63b564933.png"/>
  <manifest:file-entry manifest:media-type="image/png" manifest:full-path="Pictures/2cd7bd58af91d5982c608da631b2186c.png"/>
  <manifest:file-entry manifest:media-type="image/png" manifest:full-path="Pictures/059f600db998a330a76b0cc7ba679f1b.png"/>
  <manifest:file-entry manifest:media-type="image/png" manifest:full-path="Pictures/211b18b07b98ae6e5c3b4911752b0697.png"/>
  <manifest:file-entry manifest:media-type="image/png" manifest:full-path="Pictures/0f85eab83a3483e2d4fad747230f9ea1.png"/>
  <manifest:file-entry manifest:media-type="image/png" manifest:full-path="Pictures/c98c3fb2a2f1f9a99a0da5be53b1cf5a.png"/>
  <manifest:file-entry manifest:media-type="image/png" manifest:full-path="Pictures/a2e2a8fb2a480042ff0ee4ba54d64060.png"/>
  <manifest:file-entry manifest:media-type="image/png" manifest:full-path="Pictures/bb50081a101a8a43db8b1aac95b404bc.png"/>
  <manifest:file-entry manifest:media-type="image/png" manifest:full-path="Pictures/dbe6a2c95807a95de16dcfa2ba0865e8.png"/>
  <manifest:file-entry manifest:media-type="image/png" manifest:full-path="Pictures/f5313d650d29c70f0602b1708a081822.png"/>
  <manifest:file-entry manifest:media-type="image/png" manifest:full-path="Pictures/5dc441c39d81fe56a1b1d31fc8cee9d9.png"/>
  <manifest:file-entry manifest:media-type="image/png" manifest:full-path="Pictures/a7cec4c329d49427c88a3f492a8b23dd.png"/>
  <manifest:file-entry manifest:media-type="image/jpeg" manifest:full-path="Pictures/e9dd17ea39dff05ebcc5d7661c8cc729.jpeg"/>
  <manifest:file-entry manifest:media-type="image/png" manifest:full-path="Pictures/993e39171fe32da2f32d048294f01377.png"/>
  <manifest:file-entry manifest:media-type="image/png" manifest:full-path="Pictures/2af00d76865ad68c601c078a3cf763b5.png"/>
  <manifest:file-entry manifest:media-type="image/png" manifest:full-path="Pictures/cb195a649f3642c1002153410d387115.png"/>
  <manifest:file-entry manifest:media-type="image/png" manifest:full-path="Pictures/8222adbe88afd709a38ebf3835ddb167.png"/>
  <manifest:file-entry manifest:media-type="image/png" manifest:full-path="Pictures/b661ca788773fa1a831408e30d68a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aminvoicing:doc:tech"/><text:bookmark-start text:name="__RefHeading___eaf_pub_aminvoicing_201706-001_plaqtechfr_1"/><text:bookmark-start text:name="eaf_pub_aminvoicing_201706-001_plaqtechfr"/>EAF_PUB_AMInvoicing_201706-001_PlaqTechFR<text:bookmark-end text:name="__RefHeading___eaf_pub_aminvoicing_201706-001_plaqtechfr_1"/><text:bookmark-end text:name="eaf_pub_aminvoicing_201706-001_plaqtechfr"/></text:h>
      <text:p text:style-name="Text_20_body"><text:span text:style-name="sub"><text:a xlink:type="simple" xlink:href="https://oldwiki.embross-airport-services.com/lib/exe/fetch.php?media=solutions:aminvoicing:doc:eaf_pub_aminvoicing_201706-001_plaqtechfr.odt" text:style-name="Internet_20_link" text:visited-style-name="Visited_20_Internet_20_Link">Version originale</text:a></text:span></text:p>
      <table:table table:style-name="Table">
        <table:table-column table:style-name="odt_auto_style_table_column_1_1"/>
        <table:table-column table:style-name="odt_auto_style_table_column_1_2"/>
        <table:table-row>
          <table:table-cell office:value-type="string" table:style-name="tablecell">
            <text:p text:style-name="tablealignleft"> Vous avez préparé …</text:p>
          </table:table-cell>
          <table:table-cell office:value-type="string" table:style-name="tablecell">
            <text:p text:style-name="tablealignright">   - Les programmes de vol été / hiver :  - programme des vols réguliers ;  - dossiers de vol (prévision et préparation des vols non réguliers).</text:p>
          </table:table-cell>
        </table:table-row>
        <table:table-row>
          <table:table-cell office:value-type="string" table:style-name="tablecell">
            <text:p text:style-name="tablealignleft"> AMInvoicing calcule …<text:line-break/></text:p>
          </table:table-cell>
          <table:table-cell office:value-type="string" table:style-name="tablecell">
            <text:p text:style-name="tablealignright">   - Prévisions de vol :  - génération et affichage des vols du jour ;  - validation par un simple clic des vols à l’arrivée ou au départ ;  - gestion des irrégularités commerciales (DL, CNL, etc…) ;  - création automatique des mouvements aériens.</text:p>
          </table:table-cell>
        </table:table-row>
        <table:table-row>
          <table:table-cell office:value-type="string" table:style-name="tablecell">
            <text:p text:style-name="tablealignleft"> Vous saisissez :</text:p>
          </table:table-cell>
          <table:table-cell office:value-type="string" table:style-name="tablecell">
            <text:p text:style-name="tablealignright">   - L’enregistrement du  trafic aérien :  - les mouvements aériens et les vols locaux ;  - la répartition des passagers et du fret par escale ;  - les prestations et services rendus (dégivrage, nettoyage, GPU, etc…).</text:p>
          </table:table-cell>
        </table:table-row>
        <table:table-row>
          <table:table-cell office:value-type="string" table:style-name="tablecell"/>
          <table:table-cell office:value-type="string" table:style-name="tablecell">
            <text:p text:style-name="tablealignleft"> Vous<text:line-break/>obtenez</text:p>
          </table:table-cell>
        </table:table-row>
        <table:table-row>
          <table:table-cell office:value-type="string" table:style-name="tablecell">
            <text:p text:style-name="tablealignleft">Traitements quotidiens<text:line-break/></text:p>
          </table:table-cell>
          <table:table-cell office:value-type="string" table:style-name="tablecell">
            <text:p text:style-name="tablealignright">   - Notifications de vol (douanes, DGAC, police des frontières, …)  - Rapport d’activité quotidienne (mouvements, passagers et fret)  - Résultats de trafic du jour (vols prévus, réels, sièges offerts, pax, …)  - Listes quotidiennes de mouvements aériens  - Rapport quotidien des prestations et services rendus</text:p>
          </table:table-cell>
        </table:table-row>
        <table:table-row>
          <table:table-cell office:value-type="string" table:style-name="tablecell">
            <text:p text:style-name="tablealignleft"> AMInvoicing calcule …<text:line-break/></text:p>
          </table:table-cell>
          <table:table-cell office:value-type="string" table:style-name="tablecell">
            <text:p text:style-name="tablealignleft">La facturation :<text:line-break/>  - relevés de mouvements aériens ;  - facturation au comptant ou périodique des redevances  aéronautiques, des carburants et autres prestations ou services ;  - facturation des militaires (bons modèle A, B et C) ;  - facturation domaniale</text:p>
          </table:table-cell>
        </table:table-row>
        <table:table-row>
          <table:table-cell office:value-type="string" table:style-name="tablecell">
            <text:p text:style-name="tablealignleft">Statistiques mensuelles<text:line-break/></text:p>
          </table:table-cell>
          <table:table-cell office:value-type="string" table:style-name="tablecell">
            <text:p text:style-name="tablealignleft">Les statistiques :<text:line-break/>  - statistiques aviation civile (DGAC) ;  - statistiques générales avec graphiques de gestion ;  - statistiques par nature de vol, par nationalité, par pays, par type d’aéronef, par exploitant, par région ;  - statistiques de trafic par jour de la semaine (du lundi au dimanche) ;  - pointes horaires de trafic  en nombre de mouvements, passagers et fret ;  - statistiques ACI ;  - statistiques SSLIA ;  - statistiques UCCEGA.</text:p>
          </table:table-cell>
        </table:table-row>
        <table:table-row>
          <table:table-cell office:value-type="string" table:style-name="tablecell">
            <text:p text:style-name="tablealignleft">Statistiques annuelles<text:line-break/></text:p>
          </table:table-cell>
          <table:table-cell office:value-type="string" table:style-name="tablecell">
            <text:p text:style-name="tablealignleft">L’interface comptable :<text:line-break/>  - génération des journaux de vente en comptabilité ;  - création d’un fichier d’exportation au format texte ;   - fichiers d’exportation comptable (Linéal ©, Cegid ©, etc…).</text:p>
          </table:table-cell>
        </table:table-row>
      </table:table>
      <text:p text:style-name="Text_20_body">Table des matières</text:p>
      <text:h text:style-name="Heading_20_1" text:outline-level="1"><text:bookmark-start text:name="__RefHeading___fichiers_2"/><text:bookmark-start text:name="fichiers"/>Fichiers<text:bookmark-end text:name="__RefHeading___fichiers_2"/><text:bookmark-end text:name="fichiers"/></text:h>
      <text:h text:style-name="Heading_20_2" text:outline-level="2"><text:bookmark-start text:name="__RefHeading___donnees_techniques_3"/><text:bookmark-start text:name="donnees_techniques"/>Données techniques<text:bookmark-end text:name="__RefHeading___donnees_techniques_3"/><text:bookmark-end text:name="donnees_techniques"/></text:h>
      <text:h text:style-name="Heading_20_3" text:outline-level="3"><text:bookmark-start text:name="__RefHeading___but_4"/><text:bookmark-start text:name="but"/>But<text:bookmark-end text:name="__RefHeading___but_4"/><text:bookmark-end text:name="but"/></text:h>
      <text:p text:style-name="Text_20_body">Créer, consulter, modifier, voire supprimer les données techniques propres à l’aéroport.</text:p>
      <text:h text:style-name="Heading_20_3" text:outline-level="3"><text:bookmark-start text:name="__RefHeading___donnees_gerees_5"/><text:bookmark-start text:name="donnees_gerees"/>Données gérées<text:bookmark-end text:name="__RefHeading___donnees_gerees_5"/><text:bookmark-end text:name="donnees_gerees"/></text:h>
      <text:list text:style-name="Numbering_20_1" text:continue-numbering="false">
        <text:list-item>
          <text:p text:style-name="FirstListParagraph_Numbering_20_1_Content"> Aéroports</text:p>
        </text:list-item>
        <text:list-item>
          <text:p text:style-name="Numbering_20_1_Content"> Pays</text:p>
        </text:list-item>
        <text:list-item>
          <text:p text:style-name="Numbering_20_1_Content"> Régions</text:p>
        </text:list-item>
        <text:list-item>
          <text:p text:style-name="LastListParagraph_Numbering_20_1_Content"> Nationalités</text:p>
        </text:list-item>
      </text:list>
      <text:p text:style-name="Text_20_body"><draw:frame draw:style-name="media" draw:name="0" text:anchor-type="as-char" draw:z-index="0" svg:width="12.012083333333cm" svg:height="10.398125cm"><draw:image xlink:href="Pictures/ed0e39768ba018ea2128ff76d292f5d0.png" xlink:type="simple" xlink:show="embed" xlink:actuate="onLoad"/></draw:frame><draw:frame draw:style-name="media" draw:name="1" text:anchor-type="as-char" draw:z-index="1" svg:width="18.520833333333cm" style:rel-width="100%" svg:height="13.096875cm" style:rel-height="scale"><draw:image xlink:href="Pictures/84c68b55a8e83bff76ad75a11808e5fd.png" xlink:type="simple" xlink:show="embed" xlink:actuate="onLoad"/></draw:frame></text:p>
      <text:p text:style-name="Text_20_body"><draw:frame draw:style-name="media" draw:name="2" text:anchor-type="as-char" draw:z-index="2" svg:width="1.27cm" svg:height="1.27cm"><draw:image xlink:href="Pictures/b97cb7d00f10411e4a6f181223e4a56a.png" xlink:type="simple" xlink:show="embed" xlink:actuate="onLoad"/></draw:frame></text:p>
      <text:p text:style-name="Text_20_body">La base de données fournie avec Airport Manager contient plus de 2000 aéroports et pays.</text:p>
      <text:h text:style-name="Heading_20_2" text:outline-level="2"><text:bookmark-start text:name="__RefHeading___pistes_natures_de_vol_6"/><text:bookmark-start text:name="pistes_natures_de_vol"/>Pistes, natures de vol<text:bookmark-end text:name="__RefHeading___pistes_natures_de_vol_6"/><text:bookmark-end text:name="pistes_natures_de_vol"/></text:h>
      <text:h text:style-name="Heading_20_3" text:outline-level="3"><text:bookmark-start text:name="__RefHeading___but_7"/><text:bookmark-start text:name="but1"/>But<text:bookmark-end text:name="__RefHeading___but_7"/><text:bookmark-end text:name="but1"/></text:h>
      <text:p text:style-name="Text_20_body">Créer, consulter, modifier, voire supprimer les données techniques propres à l’aéroport.</text:p>
      <text:h text:style-name="Heading_20_3" text:outline-level="3"><text:bookmark-start text:name="__RefHeading___donnees_gerees_8"/><text:bookmark-start text:name="donnees_gerees1"/>Données gérées<text:bookmark-end text:name="__RefHeading___donnees_gerees_8"/><text:bookmark-end text:name="donnees_gerees1"/></text:h>
      <text:list text:style-name="Numbering_20_1" text:continue-numbering="false">
        <text:list-item>
          <text:p text:style-name="FirstListParagraph_Numbering_20_1_Content"> Pistes</text:p>
        </text:list-item>
        <text:list-item>
          <text:p text:style-name="Numbering_20_1_Content"> Parkings avions</text:p>
        </text:list-item>
        <text:list-item>
          <text:p text:style-name="Numbering_20_1_Content"> Horaires ATS</text:p>
        </text:list-item>
        <text:list-item>
          <text:p text:style-name="LastListParagraph_Numbering_20_1_Content"> Natures de vol</text:p>
        </text:list-item>
      </text:list>
      <text:p text:style-name="Text_20_body"><draw:frame draw:style-name="media" draw:name="3" text:anchor-type="as-char" draw:z-index="3" svg:width="9.5779166666667cm" svg:height="10.795cm"><draw:image xlink:href="Pictures/88bb71d63c516ad6cc844f76621dda74.png" xlink:type="simple" xlink:show="embed" xlink:actuate="onLoad"/></draw:frame></text:p>
      <text:p text:style-name="Text_20_body"><draw:frame draw:style-name="media" draw:name="4" text:anchor-type="as-char" draw:z-index="4" svg:width="14.605cm" svg:height="14.816666666667cm"><draw:image xlink:href="Pictures/9029d31bbb1011ef999dbb6d39777f46.png" xlink:type="simple" xlink:show="embed" xlink:actuate="onLoad"/></draw:frame></text:p>
      <text:p text:style-name="Text_20_body"><draw:frame draw:style-name="media" draw:name="5" text:anchor-type="as-char" draw:z-index="5" svg:width="1.27cm" svg:height="1.27cm"><draw:image xlink:href="Pictures/b97cb7d00f10411e4a6f181223e4a56a.png" xlink:type="simple" xlink:show="embed" xlink:actuate="onLoad"/></draw:frame></text:p>
      <text:p text:style-name="Text_20_body">La personnalisation des données est un des points forts.</text:p>
      <text:h text:style-name="Heading_20_2" text:outline-level="2"><text:bookmark-start text:name="__RefHeading___levers_couchers_de_soleil_9"/><text:bookmark-start text:name="levers_couchers_de_soleil"/>Levers / Couchers de soleil<text:bookmark-end text:name="__RefHeading___levers_couchers_de_soleil_9"/><text:bookmark-end text:name="levers_couchers_de_soleil"/></text:h>
      <text:h text:style-name="Heading_20_3" text:outline-level="3"><text:bookmark-start text:name="__RefHeading___but_10"/><text:bookmark-start text:name="but2"/>But<text:bookmark-end text:name="__RefHeading___but_10"/><text:bookmark-end text:name="but2"/></text:h>
      <text:p text:style-name="Text_20_body">Consulter, calculer les levers et couchers de soleil.</text:p>
      <text:h text:style-name="Heading_20_3" text:outline-level="3"><text:bookmark-start text:name="__RefHeading___donnees_gerees_11"/><text:bookmark-start text:name="donnees_gerees2"/>Données gérées<text:bookmark-end text:name="__RefHeading___donnees_gerees_11"/><text:bookmark-end text:name="donnees_gerees2"/></text:h>
      <text:list text:style-name="Numbering_20_1" text:continue-numbering="false">
        <text:list-item>
          <text:p text:style-name="FirstListParagraph_Numbering_20_1_Content"> Coordonnées géographiques</text:p>
        </text:list-item>
        <text:list-item>
          <text:p text:style-name="Numbering_20_1_Content"> Altitude</text:p>
        </text:list-item>
        <text:list-item>
          <text:p text:style-name="LastListParagraph_Numbering_20_1_Content"> Heures en TU</text:p>
        </text:list-item>
      </text:list>
      <text:p text:style-name="Text_20_body"><draw:frame draw:style-name="media" draw:name="6" text:anchor-type="as-char" draw:z-index="6" svg:width="11.059583333333cm" svg:height="12.647083333333cm"><draw:image xlink:href="Pictures/bc06428806d4346b59292d9e2900387b.png" xlink:type="simple" xlink:show="embed" xlink:actuate="onLoad"/></draw:frame></text:p>
      <text:h text:style-name="Heading_20_2" text:outline-level="2"><text:bookmark-start text:name="__RefHeading___clients_12"/><text:bookmark-start text:name="clients"/>Clients<text:bookmark-end text:name="__RefHeading___clients_12"/><text:bookmark-end text:name="clients"/></text:h>
      <text:h text:style-name="Heading_20_3" text:outline-level="3"><text:bookmark-start text:name="__RefHeading___but_13"/><text:bookmark-start text:name="but3"/>But<text:bookmark-end text:name="__RefHeading___but_13"/><text:bookmark-end text:name="but3"/></text:h>
      <text:p text:style-name="Text_20_body">Créer, consulter, modifier, voire supprimer des fichiers clients.</text:p>
      <text:h text:style-name="Heading_20_3" text:outline-level="3"><text:bookmark-start text:name="__RefHeading___donnees_gerees_14"/><text:bookmark-start text:name="donnees_gerees3"/>Données gérées<text:bookmark-end text:name="__RefHeading___donnees_gerees_14"/><text:bookmark-end text:name="donnees_gerees3"/></text:h>
      <text:list text:style-name="Numbering_20_1" text:continue-numbering="false">
        <text:list-item>
          <text:p text:style-name="FirstListParagraph_Numbering_20_1_Content"> Nom, coordonnées des clients, et mode de règlement</text:p>
        </text:list-item>
        <text:list-item>
          <text:p text:style-name="Numbering_20_1_Content"> Adresses de facturation</text:p>
        </text:list-item>
        <text:list-item>
          <text:p text:style-name="Numbering_20_1_Content"> Répertoire téléphonique</text:p>
        </text:list-item>
        <text:list-item>
          <text:p text:style-name="Numbering_20_1_Content"> Prix nets et forfaits</text:p>
        </text:list-item>
        <text:list-item>
          <text:p text:style-name="Numbering_20_1_Content"> Tiers à facturer</text:p>
        </text:list-item>
        <text:list-item>
          <text:p text:style-name="Numbering_20_1_Content"> Redevances domaniales à facturer</text:p>
        </text:list-item>
        <text:list-item>
          <text:p text:style-name="Numbering_20_1_Content"> Crédit client (Crédit d’atterrissages – forfait de n touchées)</text:p>
        </text:list-item>
        <text:list-item>
          <text:p text:style-name="LastListParagraph_Numbering_20_1_Content"> <draw:frame draw:style-name="media" draw:name="7" text:anchor-type="as-char" draw:z-index="7" svg:width="26.299583333333cm" style:rel-width="100%" svg:height="15.24cm" style:rel-height="scale"><draw:image xlink:href="Pictures/34d97c37891099ab8929dfe364cea561.png" xlink:type="simple" xlink:show="embed" xlink:actuate="onLoad"/></draw:frame>Historique des factures et avoirs</text:p>
        </text:list-item>
      </text:list>
      <text:p text:style-name="Text_20_body"><draw:frame draw:style-name="media" draw:name="8" text:anchor-type="as-char" draw:z-index="8" svg:width="1.27cm" svg:height="1.27cm"><draw:image xlink:href="Pictures/b97cb7d00f10411e4a6f181223e4a56a.png" xlink:type="simple" xlink:show="embed" xlink:actuate="onLoad"/></draw:frame></text:p>
      <text:p text:style-name="Text_20_body">Chaque client est identifié par 2 codes : </text:p>
      <text:list text:style-name="Numbering_20_1" text:continue-numbering="false">
        <text:list-item>
          <text:p text:style-name="FirstListParagraph_Numbering_20_1_Content"> son code client composé de 1 à 10 caractères alphanumériques ;</text:p>
        </text:list-item>
        <text:list-item>
          <text:p text:style-name="LastListParagraph_Numbering_20_1_Content"> son n° de compte comptable.</text:p>
        </text:list-item>
      </text:list>
      <text:p text:style-name="Text_20_body"><text:span text:style-name="Strong_20_Emphasis">Airport Manager</text:span><text:span text:style-name="Strong_20_Emphasis"> </text:span>propose une aide pour la codification des clients.</text:p>
      <text:p text:style-name="Text_20_body">L’option « outils » du menu offre une fonction permettant la fusion de plusieurs fiches clients en une seule (utile lorsque plusieurs fiches ont été créées pour un même client).</text:p>
      <text:p text:style-name="Text_20_body">L’onglet « prix nets et remises » permet d’enregistrer des prix et des conditions tarifaires spécifiques à chaque client.</text:p>
      <text:p text:style-name="Text_20_body">L’onglet « Tiers à facturer » est utilisé lorsque certaines prestations doivent être facturées automatiquement à un ou plusieurs autres clients.</text:p>
      <text:p text:style-name="Text_20_body">L’onglet « Redevances domaniales » permet d’enregistrer des conventions sur une période ajustable. Cela permet une édition automatique des factures associées.</text:p>
      <text:h text:style-name="Heading_20_2" text:outline-level="2"><text:bookmark-start text:name="__RefHeading___types_d_aeronefs_et_immatriculations_15"/><text:bookmark-start text:name="types_d_aeronefs_et_immatriculations"/>Types d’aéronefs et immatriculations<text:bookmark-end text:name="__RefHeading___types_d_aeronefs_et_immatriculations_15"/><text:bookmark-end text:name="types_d_aeronefs_et_immatriculations"/></text:h>
      <text:h text:style-name="Heading_20_3" text:outline-level="3"><text:bookmark-start text:name="__RefHeading___but_16"/><text:bookmark-start text:name="but4"/>But<text:bookmark-end text:name="__RefHeading___but_16"/><text:bookmark-end text:name="but4"/></text:h>
      <text:p text:style-name="Text_20_body">Créer, consulter, modifier, voire supprimer des immatriculations et des types d’aéronefs.</text:p>
      <text:h text:style-name="Heading_20_3" text:outline-level="3"><text:bookmark-start text:name="__RefHeading___donnees_gerees_17"/><text:bookmark-start text:name="donnees_gerees4"/>Données gérées<text:bookmark-end text:name="__RefHeading___donnees_gerees_17"/><text:bookmark-end text:name="donnees_gerees4"/></text:h>
      <text:list text:style-name="Numbering_20_1" text:continue-numbering="false">
        <text:list-item>
          <text:p text:style-name="FirstListParagraph_Numbering_20_1_Content"> Immatriculation</text:p>
        </text:list-item>
        <text:list-item>
          <text:p text:style-name="Numbering_20_1_Content"> Type d’aéronef</text:p>
        </text:list-item>
        <text:list-item>
          <text:p text:style-name="Numbering_20_1_Content"> Masse maximale au décollage (MTOW)</text:p>
        </text:list-item>
        <text:list-item>
          <text:p text:style-name="LastListParagraph_Numbering_20_1_Content"> Données statistiques (propulsion, nombre de moteurs, sièges, …).</text:p>
        </text:list-item>
      </text:list>
      <text:p text:style-name="Text_20_body"><draw:frame draw:style-name="media" draw:name="9" text:anchor-type="as-char" draw:z-index="9" svg:width="29.289375cm" style:rel-width="100%" svg:height="15.769166666667cm" style:rel-height="scale"><draw:image xlink:href="Pictures/348d44895faab195a104d36fba67d48b.png" xlink:type="simple" xlink:show="embed" xlink:actuate="onLoad"/></draw:frame></text:p>
      <text:p text:style-name="Text_20_body"><draw:frame draw:style-name="media" draw:name="10" text:anchor-type="as-char" draw:z-index="10" svg:width="16.271875cm" svg:height="15.134166666667cm"><draw:image xlink:href="Pictures/7588d48c49a2eee6e6935b7a586e5ad5.png" xlink:type="simple" xlink:show="embed" xlink:actuate="onLoad"/></draw:frame></text:p>
      <text:p text:style-name="Text_20_body"><draw:frame draw:style-name="media" draw:name="11" text:anchor-type="as-char" draw:z-index="11" svg:width="1.27cm" svg:height="1.27cm"><draw:image xlink:href="Pictures/b97cb7d00f10411e4a6f181223e4a56a.png" xlink:type="simple" xlink:show="embed" xlink:actuate="onLoad"/></draw:frame></text:p>
      <text:p text:style-name="Text_20_body">Plus de 1700 types d’aéronefs codifiés OACI sont initialisés dans la base de données.</text:p>
      <text:p text:style-name="Text_20_body">La MTOW de chaque immatriculation peut être modifiée sans changer celle contenue dans le type d’aéronef.</text:p>
      <text:h text:style-name="Heading_20_1" text:outline-level="1"><text:bookmark-start text:name="__RefHeading___tarifs_18"/><text:bookmark-start text:name="tarifs"/>Tarifs<text:bookmark-end text:name="__RefHeading___tarifs_18"/><text:bookmark-end text:name="tarifs"/></text:h>
      <text:h text:style-name="Heading_20_2" text:outline-level="2"><text:bookmark-start text:name="__RefHeading___redevances_aeronautiques_19"/><text:bookmark-start text:name="redevances_aeronautiques"/>Redevances aéronautiques<text:bookmark-end text:name="__RefHeading___redevances_aeronautiques_19"/><text:bookmark-end text:name="redevances_aeronautiques"/></text:h>
      <text:h text:style-name="Heading_20_3" text:outline-level="3"><text:bookmark-start text:name="__RefHeading___but_20"/><text:bookmark-start text:name="but5"/>But<text:bookmark-end text:name="__RefHeading___but_20"/><text:bookmark-end text:name="but5"/></text:h>
      <text:p text:style-name="Text_20_body">Créer, consulter, modifier, paramétrer, voire supprimer les redevances aéronautiques et leurs tarifs.</text:p>
      <text:h text:style-name="Heading_20_3" text:outline-level="3"><text:bookmark-start text:name="__RefHeading___donnees_gerees_21"/><text:bookmark-start text:name="donnees_gerees5"/>Données gérées<text:bookmark-end text:name="__RefHeading___donnees_gerees_21"/><text:bookmark-end text:name="donnees_gerees5"/></text:h>
      <text:list text:style-name="Numbering_20_1" text:continue-numbering="false">
        <text:list-item>
          <text:p text:style-name="FirstListParagraph_Numbering_20_1_Content"> Redevances aéronautiques</text:p>
        </text:list-item>
        <text:list-item>
          <text:p text:style-name="Numbering_20_1_Content"> Grilles de prix avec leurs conditions d’application</text:p>
        </text:list-item>
        <text:list-item>
          <text:p text:style-name="Numbering_20_1_Content"> Remises conditionnelles</text:p>
        </text:list-item>
        <text:list-item>
          <text:p text:style-name="LastListParagraph_Numbering_20_1_Content"> Majorations</text:p>
        </text:list-item>
      </text:list>
      <text:p text:style-name="Text_20_body"><draw:frame draw:style-name="media" draw:name="12" text:anchor-type="as-char" draw:z-index="12" svg:width="24.209375cm" style:rel-width="100%" svg:height="15.134166666667cm" style:rel-height="scale"><draw:image xlink:href="Pictures/24b0a1af7ca78397961e05b5c8f31f12.png" xlink:type="simple" xlink:show="embed" xlink:actuate="onLoad"/></draw:frame></text:p>
      <text:p text:style-name="Text_20_body"><draw:frame draw:style-name="media" draw:name="13" text:anchor-type="as-char" draw:z-index="13" svg:width="22.489583333333cm" style:rel-width="100%" svg:height="15.901458333333cm" style:rel-height="scale"><draw:image xlink:href="Pictures/33a9f75d731d37e6720d3e8c2e9e3037.png" xlink:type="simple" xlink:show="embed" xlink:actuate="onLoad"/></draw:frame></text:p>
      <text:h text:style-name="Heading_20_2" text:outline-level="2"><text:bookmark-start text:name="__RefHeading___redevances_domaniales_et_aeronautiques_22"/><text:bookmark-start text:name="redevances_domaniales_et_aeronautiques"/>Redevances domaniales et aéronautiques<text:bookmark-end text:name="__RefHeading___redevances_domaniales_et_aeronautiques_22"/><text:bookmark-end text:name="redevances_domaniales_et_aeronautiques"/></text:h>
      <text:h text:style-name="Heading_20_3" text:outline-level="3"><text:bookmark-start text:name="__RefHeading___but_23"/><text:bookmark-start text:name="but6"/>But<text:bookmark-end text:name="__RefHeading___but_23"/><text:bookmark-end text:name="but6"/></text:h>
      <text:p text:style-name="Text_20_body">Créer, consulter, modifier, paramétrer, voire supprimer les redevances aéronautiques et leurs tarifs.</text:p>
      <text:h text:style-name="Heading_20_3" text:outline-level="3"><text:bookmark-start text:name="__RefHeading___donnees_gerees_24"/><text:bookmark-start text:name="donnees_gerees6"/>Données gérées<text:bookmark-end text:name="__RefHeading___donnees_gerees_24"/><text:bookmark-end text:name="donnees_gerees6"/></text:h>
      <text:list text:style-name="Numbering_20_1" text:continue-numbering="false">
        <text:list-item>
          <text:p text:style-name="FirstListParagraph_Numbering_20_1_Content"> Redevances domaniales</text:p>
        </text:list-item>
        <text:list-item>
          <text:p text:style-name="Numbering_20_1_Content"> Redevances et prestations aéronautiques</text:p>
        </text:list-item>
        <text:list-item>
          <text:p text:style-name="Numbering_20_1_Content"> Textes descriptifs</text:p>
        </text:list-item>
        <text:list-item>
          <text:p text:style-name="LastListParagraph_Numbering_20_1_Content"> <draw:frame draw:style-name="media" draw:name="14" text:anchor-type="as-char" draw:z-index="14" svg:width="25.955625cm" style:rel-width="100%" svg:height="12.038541666667cm" style:rel-height="scale"><draw:image xlink:href="Pictures/c685b8a48f81c6e1967e9b707a21549c.png" xlink:type="simple" xlink:show="embed" xlink:actuate="onLoad"/></draw:frame>Prix et TVA</text:p>
        </text:list-item>
      </text:list>
      <text:p text:style-name="Text_20_body"><draw:frame draw:style-name="media" draw:name="15" text:anchor-type="as-char" draw:z-index="15" svg:width="1.27cm" svg:height="1.27cm"><draw:image xlink:href="Pictures/b97cb7d00f10411e4a6f181223e4a56a.png" xlink:type="simple" xlink:show="embed" xlink:actuate="onLoad"/></draw:frame></text:p>
      <text:p text:style-name="Text_20_body"><draw:frame draw:style-name="media" draw:name="16" text:anchor-type="as-char" draw:z-index="16" svg:width="15.028333333333cm" svg:height="8.3872916666667cm"><draw:image xlink:href="Pictures/9bfb769020024412a54568a63b564933.png" xlink:type="simple" xlink:show="embed" xlink:actuate="onLoad"/></draw:frame>Vous pouvez inscrire les redevances domaniales à facturer dans chaque fiche client concernée. La colonne « n mois » indique la périodicité de facturation.</text:p>
      <text:h text:style-name="Heading_20_1" text:outline-level="1"><text:bookmark-start text:name="__RefHeading___trafic_aerien_25"/><text:bookmark-start text:name="trafic_aerien"/>Trafic aérien<text:bookmark-end text:name="__RefHeading___trafic_aerien_25"/><text:bookmark-end text:name="trafic_aerien"/></text:h>
      <text:h text:style-name="Heading_20_2" text:outline-level="2"><text:bookmark-start text:name="__RefHeading___programme_de_vols_reguliers_26"/><text:bookmark-start text:name="programme_de_vols_reguliers"/>Programme de vols réguliers<text:bookmark-end text:name="__RefHeading___programme_de_vols_reguliers_26"/><text:bookmark-end text:name="programme_de_vols_reguliers"/></text:h>
      <text:h text:style-name="Heading_20_3" text:outline-level="3"><text:bookmark-start text:name="__RefHeading___but_27"/><text:bookmark-start text:name="but7"/>But<text:bookmark-end text:name="__RefHeading___but_27"/><text:bookmark-end text:name="but7"/></text:h>
      <text:p text:style-name="Text_20_body">Créer, consulter, modifier, paramétrer, supprimer les programmes de vol été / hiver.</text:p>
      <text:h text:style-name="Heading_20_3" text:outline-level="3"><text:bookmark-start text:name="__RefHeading___donnees_gerees_28"/><text:bookmark-start text:name="donnees_gerees7"/>Données gérées<text:bookmark-end text:name="__RefHeading___donnees_gerees_28"/><text:bookmark-end text:name="donnees_gerees7"/></text:h>
      <text:list text:style-name="Numbering_20_1" text:continue-numbering="false">
        <text:list-item>
          <text:p text:style-name="FirstListParagraph_Numbering_20_1_Content"> Programmes de vols (été / hiver) et dates d’effet</text:p>
        </text:list-item>
        <text:list-item>
          <text:p text:style-name="Numbering_20_1_Content"> Listes des n° de vol : horaires, provenance destination, jours de validité</text:p>
        </text:list-item>
        <text:list-item>
          <text:p text:style-name="Numbering_20_1_Content"> Délestages</text:p>
        </text:list-item>
        <text:list-item>
          <text:p text:style-name="Numbering_20_1_Content"> Escales</text:p>
        </text:list-item>
        <text:list-item>
          <text:p text:style-name="LastListParagraph_Numbering_20_1_Content"> Informations téléaffichage</text:p>
        </text:list-item>
      </text:list>
      <text:p text:style-name="Text_20_body"><draw:frame draw:style-name="media" draw:name="17" text:anchor-type="as-char" draw:z-index="17" svg:width="31.167916666667cm" style:rel-width="100%" svg:height="19.155833333333cm" style:rel-height="scale"><draw:image xlink:href="Pictures/2cd7bd58af91d5982c608da631b2186c.png" xlink:type="simple" xlink:show="embed" xlink:actuate="onLoad"/></draw:frame></text:p>
      <text:p text:style-name="Text_20_body"><draw:frame draw:style-name="media" draw:name="18" text:anchor-type="as-char" draw:z-index="18"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Eté / Hiver : vous pouvez définir les dates de validité de ces 2 programmes. Cependant, les dates d’effet de chaque n° de vol peuvent être modifiées individuellement.</text:p>
        </text:list-item>
        <text:list-item>
          <text:p text:style-name="Numbering_20_1_Content"> Délestage : concerne les vols qui n’auront pas lieu entre 2 dates.</text:p>
        </text:list-item>
        <text:list-item>
          <text:p text:style-name="Numbering_20_1_Content"> Escales : permet d’enregistrer l’éventuelle liste des escales d’un n° de vol.</text:p>
        </text:list-item>
        <text:list-item>
          <text:p text:style-name="LastListParagraph_Numbering_20_1_Content"> Les programmes de vol peuvent être importés depuis les messages IATA, SITA ou ARINC lorsque la compagnie les diffuse par cette voie. Cela nécessite d’attacher une adresse IATA au téléaffichage (exemple CDGASXA).</text:p>
        </text:list-item>
      </text:list>
      <text:h text:style-name="Heading_20_2" text:outline-level="2"><text:bookmark-start text:name="__RefHeading___validation_des_vols_29"/><text:bookmark-start text:name="validation_des_vols"/>Validation des vols<text:bookmark-end text:name="__RefHeading___validation_des_vols_29"/><text:bookmark-end text:name="validation_des_vols"/></text:h>
      <text:h text:style-name="Heading_20_3" text:outline-level="3"><text:bookmark-start text:name="__RefHeading___but_30"/><text:bookmark-start text:name="but8"/>But<text:bookmark-end text:name="__RefHeading___but_30"/><text:bookmark-end text:name="but8"/></text:h>
      <text:list text:style-name="Numbering_20_1" text:continue-numbering="false">
        <text:list-item>
          <text:p text:style-name="FirstListParagraph_Numbering_20_1_Content"> Afficher, voire compléter la prévision des vols du jour, calculée à partir du programme des vols réguliers.</text:p>
        </text:list-item>
        <text:list-item>
          <text:p text:style-name="Numbering_20_1_Content"> Ajouter des prévisions de vols supplémentaires (charters, mise en place, etc…).</text:p>
        </text:list-item>
        <text:list-item>
          <text:p text:style-name="Numbering_20_1_Content"> Valider les vols en temps réel en renseignant immatriculation, heures blocs, passagers et fret.</text:p>
        </text:list-item>
        <text:list-item>
          <text:p text:style-name="LastListParagraph_Numbering_20_1_Content"> Renseigner les informations transmises au téléaffichage.</text:p>
        </text:list-item>
      </text:list>
      <text:h text:style-name="Heading_20_3" text:outline-level="3"><text:bookmark-start text:name="__RefHeading___donnees_gerees_31"/><text:bookmark-start text:name="donnees_gerees8"/>Données gérées<text:bookmark-end text:name="__RefHeading___donnees_gerees_31"/><text:bookmark-end text:name="donnees_gerees8"/></text:h>
      <text:list text:style-name="Numbering_20_1" text:continue-numbering="false">
        <text:list-item>
          <text:p text:style-name="FirstListParagraph_Numbering_20_1_Content"> Prévisions de vol</text:p>
        </text:list-item>
        <text:list-item>
          <text:p text:style-name="Numbering_20_1_Content"> Informations de téléaffichage</text:p>
        </text:list-item>
        <text:list-item>
          <text:p text:style-name="Numbering_20_1_Content"> Génération automatique des mouvements aériens</text:p>
        </text:list-item>
        <text:list-item>
          <text:p text:style-name="LastListParagraph_Numbering_20_1_Content"> Gestion des irrégularités commerciales (retards et vols annulés)</text:p>
        </text:list-item>
      </text:list>
      <text:p text:style-name="Text_20_body"><draw:frame draw:style-name="media" draw:name="19" text:anchor-type="as-char" draw:z-index="19" svg:width="30.612291666667cm" style:rel-width="100%" svg:height="19.870208333333cm" style:rel-height="scale"><draw:image xlink:href="Pictures/059f600db998a330a76b0cc7ba679f1b.png" xlink:type="simple" xlink:show="embed" xlink:actuate="onLoad"/></draw:frame></text:p>
      <text:p text:style-name="Text_20_body"><draw:frame draw:style-name="media" draw:name="20" text:anchor-type="as-char" draw:z-index="20"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Informations de téléaffichage : utilisée avec <text:span text:style-name="Strong_20_Emphasis">Airport Manager FIDS</text:span>.</text:p>
        </text:list-item>
        <text:list-item>
          <text:p text:style-name="Numbering_20_1_Content"> Irrégularités commerciales : retards et vols annulés (CNL) sont automatiquement mémorisés.</text:p>
        </text:list-item>
        <text:list-item>
          <text:p text:style-name="Numbering_20_1_Content"> Gestion des horaires estimés ainsi que les différentes informations du vol (portes, hall…).</text:p>
        </text:list-item>
        <text:list-item>
          <text:p text:style-name="LastListParagraph_Numbering_20_1_Content"> Escales : permet d’enregistrer l’éventuelle liste des escales d’un n° de vol.</text:p>
        </text:list-item>
      </text:list>
      <text:h text:style-name="Heading_20_2" text:outline-level="2"><text:bookmark-start text:name="__RefHeading___mouvements_aeriens_32"/><text:bookmark-start text:name="mouvements_aeriens"/>Mouvements aériens<text:bookmark-end text:name="__RefHeading___mouvements_aeriens_32"/><text:bookmark-end text:name="mouvements_aeriens"/></text:h>
      <text:h text:style-name="Heading_20_3" text:outline-level="3"><text:bookmark-start text:name="__RefHeading___but_33"/><text:bookmark-start text:name="but9"/>But<text:bookmark-end text:name="__RefHeading___but_33"/><text:bookmark-end text:name="but9"/></text:h>
      <text:list text:style-name="Numbering_20_1" text:continue-numbering="false">
        <text:list-item>
          <text:p text:style-name="FirstListParagraph_Numbering_20_1_Content"> Compléter et / ou saisir les « strips» de l’aviation civile ainsi que les prestations à facturer.</text:p>
        </text:list-item>
        <text:list-item>
          <text:p text:style-name="Numbering_20_1_Content"> Saisir les débits carburants et éventuellement les facturer au comptant.</text:p>
        </text:list-item>
        <text:list-item>
          <text:p text:style-name="Numbering_20_1_Content"> Calculer et imprimer des factures au comptant.</text:p>
        </text:list-item>
        <text:list-item>
          <text:p text:style-name="LastListParagraph_Numbering_20_1_Content"> Imprimer des relevés de mouvements aériens.</text:p>
        </text:list-item>
      </text:list>
      <text:h text:style-name="Heading_20_3" text:outline-level="3"><text:bookmark-start text:name="__RefHeading___donnees_gerees_34"/><text:bookmark-start text:name="donnees_gerees9"/>Données gérées<text:bookmark-end text:name="__RefHeading___donnees_gerees_34"/><text:bookmark-end text:name="donnees_gerees9"/></text:h>
      <text:list text:style-name="Numbering_20_1" text:continue-numbering="false">
        <text:list-item>
          <text:p text:style-name="FirstListParagraph_Numbering_20_1_Content"> Mouvements aériens et escales, passagers, fret, données aviation civile</text:p>
        </text:list-item>
        <text:list-item>
          <text:p text:style-name="Numbering_20_1_Content"> Débits carburants et factures</text:p>
        </text:list-item>
        <text:list-item>
          <text:p text:style-name="Numbering_20_1_Content"> Prestations à facturer</text:p>
        </text:list-item>
        <text:list-item>
          <text:p text:style-name="LastListParagraph_Numbering_20_1_Content"> Factures au comptant</text:p>
        </text:list-item>
      </text:list>
      <text:p text:style-name="Text_20_body"><draw:frame draw:style-name="media" draw:name="21" text:anchor-type="as-char" draw:z-index="21" svg:width="30.453541666667cm" style:rel-width="100%" svg:height="18.57375cm" style:rel-height="scale"><draw:image xlink:href="Pictures/211b18b07b98ae6e5c3b4911752b0697.png" xlink:type="simple" xlink:show="embed" xlink:actuate="onLoad"/></draw:frame></text:p>
      <text:p text:style-name="Text_20_body"><text:span text:style-name="Strong_20_Emphasis"><draw:frame draw:style-name="media" draw:name="22" text:anchor-type="as-char" draw:z-index="22" svg:width="1.27cm" svg:height="1.27cm"><draw:image xlink:href="Pictures/b97cb7d00f10411e4a6f181223e4a56a.png" xlink:type="simple" xlink:show="embed" xlink:actuate="onLoad"/></draw:frame></text:span></text:p>
      <text:list text:style-name="Numbering_20_1" text:continue-numbering="false">
        <text:list-item>
          <text:p text:style-name="FirstListParagraph_Numbering_20_1_Content"> Tri et classement des données : des fonctions simples et puissantes vous permettent de trier et de classer les mouvements aériens.</text:p>
        </text:list-item>
        <text:list-item>
          <text:p text:style-name="Numbering_20_1_Content"> Factures pro forma et factures au comptant : en sélectionnant un ou plusieurs mouvements aériens, vous pouvez calculer et imprimer soit une facture pro forma, soit une facture au comptant.</text:p>
        </text:list-item>
        <text:list-item>
          <text:p text:style-name="LastListParagraph_Numbering_20_1_Content">  Passagers et fret peuvent être répartis par escale. </text:p>
        </text:list-item>
      </text:list>
      <text:p text:style-name="Text_20_body"><text:span text:style-name="Strong_20_Emphasis"><draw:frame draw:style-name="media" draw:name="23" text:anchor-type="as-char" draw:z-index="23" svg:width="18.018125cm" style:rel-width="100%" svg:height="29.68625cm" style:rel-height="scale"><draw:image xlink:href="Pictures/0f85eab83a3483e2d4fad747230f9ea1.png" xlink:type="simple" xlink:show="embed" xlink:actuate="onLoad"/></draw:frame></text:span></text:p>
      <text:h text:style-name="Heading_20_2" text:outline-level="2"><text:bookmark-start text:name="__RefHeading___releve_des_mouvements_aeriens_35"/><text:bookmark-start text:name="releve_des_mouvements_aeriens"/>Relevé des mouvements aériens<text:bookmark-end text:name="__RefHeading___releve_des_mouvements_aeriens_35"/><text:bookmark-end text:name="releve_des_mouvements_aeriens"/></text:h>
      <text:h text:style-name="Heading_20_3" text:outline-level="3"><text:bookmark-start text:name="__RefHeading___but_36"/><text:bookmark-start text:name="but10"/>But<text:bookmark-end text:name="__RefHeading___but_36"/><text:bookmark-end text:name="but10"/></text:h>
      <text:p text:style-name="Text_20_body">Afficher et imprimer des relevés de mouvements aériens.</text:p>
      <text:h text:style-name="Heading_20_3" text:outline-level="3"><text:bookmark-start text:name="__RefHeading___donnees_gerees_37"/><text:bookmark-start text:name="donnees_gerees10"/>Données gérées<text:bookmark-end text:name="__RefHeading___donnees_gerees_37"/><text:bookmark-end text:name="donnees_gerees10"/></text:h>
      <text:list text:style-name="Numbering_20_1" text:continue-numbering="false">
        <text:list-item>
          <text:p text:style-name="FirstListParagraph_Numbering_20_1_Content"> Liste des clients mouvementés dans la période</text:p>
        </text:list-item>
        <text:list-item>
          <text:p text:style-name="LastListParagraph_Numbering_20_1_Content"> Relevés de mouvements aériens déclinés en plusieurs modèles à imprimer</text:p>
        </text:list-item>
      </text:list>
      <text:p text:style-name="Text_20_body"><draw:frame draw:style-name="media" draw:name="24" text:anchor-type="as-char" draw:z-index="24" svg:width="30.136041666667cm" style:rel-width="100%" svg:height="19.05cm" style:rel-height="scale"><draw:image xlink:href="Pictures/c98c3fb2a2f1f9a99a0da5be53b1cf5a.png" xlink:type="simple" xlink:show="embed" xlink:actuate="onLoad"/></draw:frame></text:p>
      <text:p text:style-name="Text_20_body"><draw:frame draw:style-name="media" draw:name="25" text:anchor-type="as-char" draw:z-index="25"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Plusieurs modèles de relevés peuvent être imprimés.</text:p>
        </text:list-item>
        <text:list-item>
          <text:p text:style-name="LastListParagraph_Numbering_20_1_Content"> Possibilité de générer des fichiers PDF.</text:p>
        </text:list-item>
      </text:list>
      <text:p text:style-name="Text_20_body"><draw:frame draw:style-name="media" draw:name="26" text:anchor-type="as-char" draw:z-index="26" svg:width="17.674166666667cm" style:rel-width="100%" svg:height="21.484166666667cm" style:rel-height="scale"><draw:image xlink:href="Pictures/a2e2a8fb2a480042ff0ee4ba54d64060.png" xlink:type="simple" xlink:show="embed" xlink:actuate="onLoad"/></draw:frame></text:p>
      <text:h text:style-name="Heading_20_1" text:outline-level="1"><text:bookmark-start text:name="__RefHeading___facturation_38"/><text:bookmark-start text:name="facturation"/>Facturation<text:bookmark-end text:name="__RefHeading___facturation_38"/><text:bookmark-end text:name="facturation"/></text:h>
      <text:h text:style-name="Heading_20_2" text:outline-level="2"><text:bookmark-start text:name="__RefHeading___facturation_au_comptant_39"/><text:bookmark-start text:name="facturation_au_comptant"/>Facturation au comptant<text:bookmark-end text:name="__RefHeading___facturation_au_comptant_39"/><text:bookmark-end text:name="facturation_au_comptant"/></text:h>
      <text:h text:style-name="Heading_20_3" text:outline-level="3"><text:bookmark-start text:name="__RefHeading___but_40"/><text:bookmark-start text:name="but11"/>But<text:bookmark-end text:name="__RefHeading___but_40"/><text:bookmark-end text:name="but11"/></text:h>
      <text:p text:style-name="Text_20_body">A partir d’une saisie rapide de mouvements aériens, produire et imprimer des factures au comptant.</text:p>
      <text:h text:style-name="Heading_20_3" text:outline-level="3"><text:bookmark-start text:name="__RefHeading___donnees_gerees_41"/><text:bookmark-start text:name="donnees_gerees11"/>Données gérées<text:bookmark-end text:name="__RefHeading___donnees_gerees_41"/><text:bookmark-end text:name="donnees_gerees11"/></text:h>
      <text:list text:style-name="Numbering_20_1" text:continue-numbering="false">
        <text:list-item>
          <text:p text:style-name="FirstListParagraph_Numbering_20_1_Content"> Immatriculation</text:p>
        </text:list-item>
        <text:list-item>
          <text:p text:style-name="Numbering_20_1_Content"> Client</text:p>
        </text:list-item>
        <text:list-item>
          <text:p text:style-name="Numbering_20_1_Content"> Mouvements aériens</text:p>
        </text:list-item>
        <text:list-item>
          <text:p text:style-name="LastListParagraph_Numbering_20_1_Content"> Factures au comptant</text:p>
        </text:list-item>
      </text:list>
      <text:p text:style-name="Text_20_body"><text:span text:style-name="Strong_20_Emphasis"><draw:frame draw:style-name="media" draw:name="27" text:anchor-type="as-char" draw:z-index="27" svg:width="27.199166666667cm" style:rel-width="100%" svg:height="20.981458333333cm" style:rel-height="scale"><draw:image xlink:href="Pictures/bb50081a101a8a43db8b1aac95b404bc.png" xlink:type="simple" xlink:show="embed" xlink:actuate="onLoad"/></draw:frame></text:span></text:p>
      <text:p text:style-name="Text_20_body"><text:span text:style-name="Strong_20_Emphasis"><draw:frame draw:style-name="media" draw:name="28" text:anchor-type="as-char" draw:z-index="28" svg:width="1.27cm" svg:height="1.27cm"><draw:image xlink:href="Pictures/b97cb7d00f10411e4a6f181223e4a56a.png" xlink:type="simple" xlink:show="embed" xlink:actuate="onLoad"/></draw:frame></text:span></text:p>
      <text:list text:style-name="Numbering_20_1" text:continue-numbering="false">
        <text:list-item>
          <text:p text:style-name="FirstListParagraph_Numbering_20_1_Content"> La saisie des informations de trafic génère automatiquement l’enregistrement de 2 mouvements aériens (arrivée et départ + éventuels vols locaux).</text:p>
        </text:list-item>
        <text:list-item>
          <text:p text:style-name="Numbering_20_1_Content"> Une seule fenêtre pour saisir et imprimer une facture au comptant.</text:p>
        </text:list-item>
        <text:list-item>
          <text:p text:style-name="LastListParagraph_Numbering_20_1_Content"> Le calcul des redevances et autres prestations à facturer est automatique. </text:p>
        </text:list-item>
      </text:list>
      <text:h text:style-name="Heading_20_2" text:outline-level="2"><text:bookmark-start text:name="__RefHeading___facturation_des_clients_en_compte_42"/><text:bookmark-start text:name="facturation_des_clients_en_compte"/>Facturation des clients en compte<text:bookmark-end text:name="__RefHeading___facturation_des_clients_en_compte_42"/><text:bookmark-end text:name="facturation_des_clients_en_compte"/></text:h>
      <text:h text:style-name="Heading_20_3" text:outline-level="3"><text:bookmark-start text:name="__RefHeading___but_43"/><text:bookmark-start text:name="but12"/>But<text:bookmark-end text:name="__RefHeading___but_43"/><text:bookmark-end text:name="but12"/></text:h>
      <text:p text:style-name="Text_20_body">A partir des mouvements aériens enregistrés dans la période souhaitée : </text:p>
      <text:list text:style-name="Numbering_20_1" text:continue-numbering="false">
        <text:list-item>
          <text:p text:style-name="FirstListParagraph_Numbering_20_1_Content"> valorisation des mouvements aériens ;</text:p>
        </text:list-item>
        <text:list-item>
          <text:p text:style-name="Numbering_20_1_Content"> impression des états de contrôle de facturation ;</text:p>
        </text:list-item>
        <text:list-item>
          <text:p text:style-name="LastListParagraph_Numbering_20_1_Content"> impression des factures.</text:p>
        </text:list-item>
      </text:list>
      <text:h text:style-name="Heading_20_3" text:outline-level="3"><text:bookmark-start text:name="__RefHeading___principes_44"/><text:bookmark-start text:name="principes"/>Principes<text:bookmark-end text:name="__RefHeading___principes_44"/><text:bookmark-end text:name="principes"/></text:h>
      <text:p text:style-name="Text_20_body">La liste des clients à facturer est affichée automatiquement.</text:p>
      <text:p text:style-name="Text_20_body">En faisant un clic droit sur un client, vous pouvez voir ses mouvements aériens et les modifier si besoin. Vous pouvez aussi lui imprimer un relevé de mouvements.</text:p>
      <text:p text:style-name="Text_20_body">Le calcul des redevances est automatique et il applique les éventuelles conditions spécifiques enregistrées dans les fiches clients (voir  clients –&gt; prix nets et remises).</text:p>
      <text:p text:style-name="Text_20_body"><text:span text:style-name="Strong_20_Emphasis"><draw:frame draw:style-name="media" draw:name="29" text:anchor-type="as-char" draw:z-index="29" svg:width="1.27cm" svg:height="1.27cm"><draw:image xlink:href="Pictures/b97cb7d00f10411e4a6f181223e4a56a.png" xlink:type="simple" xlink:show="embed" xlink:actuate="onLoad"/></draw:frame></text:span><draw:frame draw:style-name="media" draw:name="30" text:anchor-type="as-char" draw:z-index="30" svg:width="33.099375cm" style:rel-width="100%" svg:height="18.547291666667cm" style:rel-height="scale"><draw:image xlink:href="Pictures/dbe6a2c95807a95de16dcfa2ba0865e8.png" xlink:type="simple" xlink:show="embed" xlink:actuate="onLoad"/></draw:frame></text:p>
      <text:list text:style-name="Numbering_20_1" text:continue-numbering="false">
        <text:list-item>
          <text:p text:style-name="FirstListParagraph_Numbering_20_1_Content"> La personnalisation des factures est faite à partir d’un modèle dessiné à l’aide de Microsoft Word ©.</text:p>
        </text:list-item>
        <text:list-item>
          <text:p text:style-name="Numbering_20_1_Content"> Les redevances peuvent être regroupées sur les factures.</text:p>
        </text:list-item>
        <text:list-item>
          <text:p text:style-name="LastListParagraph_Numbering_20_1_Content"> La facturation de plusieurs clients sur une seule et même facture est possible. </text:p>
        </text:list-item>
      </text:list>
      <text:h text:style-name="Heading_20_2" text:outline-level="2"><text:bookmark-start text:name="__RefHeading___facturation_domaniale_45"/><text:bookmark-start text:name="facturation_domaniale"/>Facturation domaniale<text:bookmark-end text:name="__RefHeading___facturation_domaniale_45"/><text:bookmark-end text:name="facturation_domaniale"/></text:h>
      <text:h text:style-name="Heading_20_3" text:outline-level="3"><text:bookmark-start text:name="__RefHeading___but_46"/><text:bookmark-start text:name="but13"/>But<text:bookmark-end text:name="__RefHeading___but_46"/><text:bookmark-end text:name="but13"/></text:h>
      <text:p text:style-name="Text_20_body">Permet de facturer automatiquement des clients sur une période. Les factures sont donc émises par avance en fonction d’une convention.</text:p>
      <text:h text:style-name="Heading_20_3" text:outline-level="3"><text:bookmark-start text:name="__RefHeading___donnees_gerees_47"/><text:bookmark-start text:name="donnees_gerees12"/>Données gérées<text:bookmark-end text:name="__RefHeading___donnees_gerees_47"/><text:bookmark-end text:name="donnees_gerees12"/></text:h>
      <text:list text:style-name="Numbering_20_1" text:continue-numbering="false">
        <text:list-item>
          <text:p text:style-name="FirstListParagraph_Numbering_20_1_Content"> Période de facturation (n mois)</text:p>
        </text:list-item>
        <text:list-item>
          <text:p text:style-name="Numbering_20_1_Content"> Prestations facturées</text:p>
        </text:list-item>
        <text:list-item>
          <text:p text:style-name="Numbering_20_1_Content"> Conventions</text:p>
        </text:list-item>
        <text:list-item>
          <text:p text:style-name="Numbering_20_1_Content"> Validité de la convention</text:p>
        </text:list-item>
        <text:list-item>
          <text:p text:style-name="LastListParagraph_Numbering_20_1_Content"> <draw:frame draw:style-name="media" draw:name="31" text:anchor-type="as-char" draw:z-index="31" svg:width="32.755416666667cm" style:rel-width="100%" svg:height="19.023541666667cm" style:rel-height="scale"><draw:image xlink:href="Pictures/f5313d650d29c70f0602b1708a081822.png" xlink:type="simple" xlink:show="embed" xlink:actuate="onLoad"/></draw:frame>Changement d’état (émission de facture ou d’avoir complémentaire)</text:p>
        </text:list-item>
      </text:list>
      <text:p text:style-name="Text_20_body"><draw:frame draw:style-name="media" draw:name="32" text:anchor-type="as-char" draw:z-index="32" svg:width="1.27cm" svg:height="1.27cm"><draw:image xlink:href="Pictures/b97cb7d00f10411e4a6f181223e4a56a.png" xlink:type="simple" xlink:show="embed" xlink:actuate="onLoad"/></draw:frame></text:p>
      <text:list text:style-name="Numbering_20_1" text:continue-numbering="false">
        <text:list-item>
          <text:p text:style-name="FirstListParagraph_Numbering_20_1_Content"> La convention donnant lieu à une facturation domaniale peut s’établir directement dans la fiche client.</text:p>
        </text:list-item>
        <text:list-item>
          <text:p text:style-name="LastListParagraph_Numbering_20_1_Content"> Un document type de facturation domaniale est personnalisé  avec Microsoft Word ©.</text:p>
        </text:list-item>
      </text:list>
      <text:h text:style-name="Heading_20_2" text:outline-level="2"><text:bookmark-start text:name="__RefHeading___factures_pro_forma_48"/><text:bookmark-start text:name="factures_pro_forma"/>Factures pro forma<text:bookmark-end text:name="__RefHeading___factures_pro_forma_48"/><text:bookmark-end text:name="factures_pro_forma"/></text:h>
      <text:h text:style-name="Heading_20_3" text:outline-level="3"><text:bookmark-start text:name="__RefHeading___but_49"/><text:bookmark-start text:name="but14"/>But<text:bookmark-end text:name="__RefHeading___but_49"/><text:bookmark-end text:name="but14"/></text:h>
      <text:p text:style-name="Text_20_body">Calculer et imprimer des factures pro forma.</text:p>
      <text:h text:style-name="Heading_20_3" text:outline-level="3"><text:bookmark-start text:name="__RefHeading___principe_50"/><text:bookmark-start text:name="principe"/>Principe<text:bookmark-end text:name="__RefHeading___principe_50"/><text:bookmark-end text:name="principe"/></text:h>
      <text:list text:style-name="Numbering_20_1" text:continue-numbering="false">
        <text:list-item>
          <text:p text:style-name="FirstListParagraph_Numbering_20_1_Content"> Saisie manuelle d’une facture</text:p>
        </text:list-item>
        <text:list-item>
          <text:p text:style-name="Numbering_20_1_Content"> Calculée et générée automatiquement à partir d’une prévision de vol</text:p>
        </text:list-item>
        <text:list-item>
          <text:p text:style-name="LastListParagraph_Numbering_20_1_Content"> Calculée et générée automatiquement à partir des mouvements aériens</text:p>
        </text:list-item>
      </text:list>
      <text:p text:style-name="Text_20_body"><draw:frame draw:style-name="media" draw:name="33" text:anchor-type="as-char" draw:z-index="33" svg:width="23.574375cm" style:rel-width="100%" svg:height="19.579166666667cm" style:rel-height="scale"><draw:image xlink:href="Pictures/5dc441c39d81fe56a1b1d31fc8cee9d9.png" xlink:type="simple" xlink:show="embed" xlink:actuate="onLoad"/></draw:frame></text:p>
      <text:p text:style-name="Text_20_body"><draw:frame draw:style-name="media" draw:name="34" text:anchor-type="as-char" draw:z-index="34" svg:width="1.27cm" svg:height="1.27cm"><draw:image xlink:href="Pictures/b97cb7d00f10411e4a6f181223e4a56a.png" xlink:type="simple" xlink:show="embed" xlink:actuate="onLoad"/></draw:frame></text:p>
      <text:p text:style-name="Text_20_body">La personnalisation des factures est faite à partir d’un modèle dessiné à l’aide de Microsoft Word ©. </text:p>
      <text:h text:style-name="Heading_20_1" text:outline-level="1"><text:bookmark-start text:name="__RefHeading___statistiques_51"/><text:bookmark-start text:name="statistiques"/>Statistiques<text:bookmark-end text:name="__RefHeading___statistiques_51"/><text:bookmark-end text:name="statistiques"/></text:h>
      <text:h text:style-name="Heading_20_2" text:outline-level="2"><text:bookmark-start text:name="__RefHeading___statistiques_de_trafic_52"/><text:bookmark-start text:name="statistiques_de_trafic"/>Statistiques de trafic<text:bookmark-end text:name="__RefHeading___statistiques_de_trafic_52"/><text:bookmark-end text:name="statistiques_de_trafic"/></text:h>
      <text:h text:style-name="Heading_20_3" text:outline-level="3"><text:bookmark-start text:name="__RefHeading___but_53"/><text:bookmark-start text:name="but15"/>But<text:bookmark-end text:name="__RefHeading___but_53"/><text:bookmark-end text:name="but15"/></text:h>
      <text:p text:style-name="Text_20_body">Calculer, consulter et imprimer les statistiques de trafic.</text:p>
      <text:h text:style-name="Heading_20_3" text:outline-level="3"><text:bookmark-start text:name="__RefHeading___principe_54"/><text:bookmark-start text:name="principe1"/>Principe<text:bookmark-end text:name="__RefHeading___principe_54"/><text:bookmark-end text:name="principe1"/></text:h>
      <text:p text:style-name="Text_20_body">Plusieurs programmes de statistiques de trafic sont disponibles dans Airport Manager. Ils fonctionnent tous sur le même principe et permettent d’obtenir les répartitions suivantes : </text:p>
      <text:list text:style-name="Numbering_20_1" text:continue-numbering="false">
        <text:list-item>
          <text:p text:style-name="FirstListParagraph_Numbering_20_1_Content"> par nature de vol ;</text:p>
        </text:list-item>
        <text:list-item>
          <text:p text:style-name="Numbering_20_1_Content"> par nationalité ;</text:p>
        </text:list-item>
        <text:list-item>
          <text:p text:style-name="Numbering_20_1_Content"> par exploitant / client ;</text:p>
        </text:list-item>
        <text:list-item>
          <text:p text:style-name="Numbering_20_1_Content"> par région ;</text:p>
        </text:list-item>
        <text:list-item>
          <text:p text:style-name="LastListParagraph_Numbering_20_1_Content"> par type d’aéronef.</text:p>
        </text:list-item>
      </text:list>
      <text:p text:style-name="Text_20_body">Comme le montre le masque d’écran ci-dessous, 2 onglets permettent d’obtenir les résultats suivants : </text:p>
      <text:list text:style-name="Numbering_20_1" text:continue-numbering="false">
        <text:list-item>
          <text:p text:style-name="FirstListParagraph_Numbering_20_1_Content"> cumuls mensuels, annuels et glissants sur 12 mois et pour chacun d’eux, le % d’évolution avec l’année précédente ;</text:p>
        </text:list-item>
        <text:list-item>
          <text:p text:style-name="LastListParagraph_Numbering_20_1_Content"> <draw:frame draw:style-name="media" draw:name="35" text:anchor-type="as-char" draw:z-index="35" svg:width="33.099375cm" style:rel-width="100%" svg:height="18.758958333333cm" style:rel-height="scale"><draw:image xlink:href="Pictures/a7cec4c329d49427c88a3f492a8b23dd.png" xlink:type="simple" xlink:show="embed" xlink:actuate="onLoad"/></draw:frame>détail des 12 mois de l’année.</text:p>
        </text:list-item>
      </text:list>
      <text:p text:style-name="Text_20_body"><draw:frame draw:style-name="media" draw:name="36" text:anchor-type="as-char" draw:z-index="36" svg:width="1.27cm" svg:height="1.27cm"><draw:image xlink:href="Pictures/b97cb7d00f10411e4a6f181223e4a56a.png" xlink:type="simple" xlink:show="embed" xlink:actuate="onLoad"/></draw:frame></text:p>
      <text:p text:style-name="Text_20_body">Les graphiques sont obtenus automatiquement en cliquant 2 fois sur une rubrique.</text:p>
      <text:h text:style-name="Heading_20_2" text:outline-level="2"><text:bookmark-start text:name="__RefHeading___statistiques_financieres_55"/><text:bookmark-start text:name="statistiques_financieres"/>Statistiques financières<text:bookmark-end text:name="__RefHeading___statistiques_financieres_55"/><text:bookmark-end text:name="statistiques_financieres"/></text:h>
      <text:h text:style-name="Heading_20_3" text:outline-level="3"><text:bookmark-start text:name="__RefHeading___but_56"/><text:bookmark-start text:name="but16"/>But<text:bookmark-end text:name="__RefHeading___but_56"/><text:bookmark-end text:name="but16"/></text:h>
      <text:p text:style-name="Text_20_body">Calculer, consulter et imprimer des statistiques financières.</text:p>
      <text:h text:style-name="Heading_20_3" text:outline-level="3"><text:bookmark-start text:name="__RefHeading___principe_57"/><text:bookmark-start text:name="principe2"/>Principe<text:bookmark-end text:name="__RefHeading___principe_57"/><text:bookmark-end text:name="principe2"/></text:h>
      <text:p text:style-name="Text_20_body">Plusieurs programmes de statistiques financières sont disponibles dans Airport Manager :</text:p>
      <text:list text:style-name="Numbering_20_1" text:continue-numbering="false">
        <text:list-item>
          <text:p text:style-name="FirstListParagraph_Numbering_20_1_Content"> évolution des chiffres d’affaires des 12 mois de l’année en cours ;</text:p>
        </text:list-item>
        <text:list-item>
          <text:p text:style-name="Numbering_20_1_Content"> chiffres d’affaires par produit ;</text:p>
        </text:list-item>
        <text:list-item>
          <text:p text:style-name="LastListParagraph_Numbering_20_1_Content"> chiffres d’affaires des meilleurs clients.</text:p>
        </text:list-item>
      </text:list>
      <text:p text:style-name="Text_20_body"><draw:frame draw:style-name="media" draw:name="37" text:anchor-type="as-char" draw:z-index="37" svg:width="33.866666666667cm" style:rel-width="100%" svg:height="21.166666666667cm" style:rel-height="scale"><draw:image xlink:href="Pictures/e9dd17ea39dff05ebcc5d7661c8cc729.jpeg" xlink:type="simple" xlink:show="embed" xlink:actuate="onLoad"/></draw:frame></text:p>
      <text:p text:style-name="Text_20_body"><draw:frame draw:style-name="media" draw:name="38" text:anchor-type="as-char" draw:z-index="38" svg:width="1.27cm" svg:height="1.27cm"><draw:image xlink:href="Pictures/b97cb7d00f10411e4a6f181223e4a56a.png" xlink:type="simple" xlink:show="embed" xlink:actuate="onLoad"/></draw:frame></text:p>
      <text:p text:style-name="Text_20_body">Graphiques par produit et par exploitant peuvent être obtenus en quelques clics.</text:p>
      <text:h text:style-name="Heading_20_2" text:outline-level="2"><text:bookmark-start text:name="__RefHeading___statistiques_aviation_civile_58"/><text:bookmark-start text:name="statistiques_aviation_civile"/>Statistiques aviation civile<text:bookmark-end text:name="__RefHeading___statistiques_aviation_civile_58"/><text:bookmark-end text:name="statistiques_aviation_civile"/></text:h>
      <text:h text:style-name="Heading_20_3" text:outline-level="3"><text:bookmark-start text:name="__RefHeading___but_59"/><text:bookmark-start text:name="but17"/>But<text:bookmark-end text:name="__RefHeading___but_59"/><text:bookmark-end text:name="but17"/></text:h>
      <text:p text:style-name="Text_20_body">Calculer, consulter et imprimer les statistiques destinées à l’aviation civile.</text:p>
      <text:h text:style-name="Heading_20_3" text:outline-level="3"><text:bookmark-start text:name="__RefHeading___principe_60"/><text:bookmark-start text:name="principe3"/>Principe<text:bookmark-end text:name="__RefHeading___principe_60"/><text:bookmark-end text:name="principe3"/></text:h>
      <text:p text:style-name="Text_20_body">Plusieurs programmes de ces statistiques sont disponibles dans Airport Manager :</text:p>
      <text:list text:style-name="Numbering_20_1" text:continue-numbering="false">
        <text:list-item>
          <text:p text:style-name="FirstListParagraph_Numbering_20_1_Content"> formulaire mensuel des mouvements non commerciaux ;</text:p>
        </text:list-item>
        <text:list-item>
          <text:p text:style-name="Numbering_20_1_Content"> décompte des vols pour les besoins de la navigation aérienne ;</text:p>
        </text:list-item>
        <text:list-item>
          <text:p text:style-name="Numbering_20_1_Content"> résultats généraux de trafic ;</text:p>
        </text:list-item>
        <text:list-item>
          <text:p text:style-name="Numbering_20_1_Content"> statistiques de lignes régulières et saisonnières ;</text:p>
        </text:list-item>
        <text:list-item>
          <text:p text:style-name="LastListParagraph_Numbering_20_1_Content"> <draw:frame draw:style-name="media" draw:name="39" text:anchor-type="as-char" draw:z-index="39" svg:width="29.448125cm" style:rel-width="100%" svg:height="15.636875cm" style:rel-height="scale"><draw:image xlink:href="Pictures/993e39171fe32da2f32d048294f01377.png" xlink:type="simple" xlink:show="embed" xlink:actuate="onLoad"/></draw:frame>statistiques de trafic régulier et non régulier.</text:p>
        </text:list-item>
      </text:list>
      <text:p text:style-name="Text_20_body"><draw:frame draw:style-name="media" draw:name="40" text:anchor-type="as-char" draw:z-index="40" svg:width="1.27cm" svg:height="1.27cm"><draw:image xlink:href="Pictures/b97cb7d00f10411e4a6f181223e4a56a.png" xlink:type="simple" xlink:show="embed" xlink:actuate="onLoad"/></draw:frame></text:p>
      <text:p text:style-name="Text_20_body">Les statistiques destinées à l’aviation civile peuvent être automatiquement diffusées sur internet via notre serveur.</text:p>
      <text:h text:style-name="Heading_20_1" text:outline-level="1"><text:bookmark-start text:name="__RefHeading___interface_comptable_61"/><text:bookmark-start text:name="interface_comptable"/>Interface comptable<text:bookmark-end text:name="__RefHeading___interface_comptable_61"/><text:bookmark-end text:name="interface_comptable"/></text:h>
      <text:h text:style-name="Heading_20_2" text:outline-level="2"><text:bookmark-start text:name="__RefHeading___etat_des_ventes_62"/><text:bookmark-start text:name="etat_des_ventes"/>Etat des ventes<text:bookmark-end text:name="__RefHeading___etat_des_ventes_62"/><text:bookmark-end text:name="etat_des_ventes"/></text:h>
      <text:h text:style-name="Heading_20_3" text:outline-level="3"><text:bookmark-start text:name="__RefHeading___but_63"/><text:bookmark-start text:name="but18"/>But<text:bookmark-end text:name="__RefHeading___but_63"/><text:bookmark-end text:name="but18"/></text:h>
      <text:p text:style-name="Text_20_body">Consulter et imprimer l’état des ventes.</text:p>
      <text:h text:style-name="Heading_20_3" text:outline-level="3"><text:bookmark-start text:name="__RefHeading___principe_64"/><text:bookmark-start text:name="principe4"/>Principe<text:bookmark-end text:name="__RefHeading___principe_64"/><text:bookmark-end text:name="principe4"/></text:h>
      <text:p text:style-name="Text_20_body"><draw:frame draw:style-name="media" draw:name="41" text:anchor-type="as-char" draw:z-index="41" svg:width="18.600208333333cm" style:rel-width="100%" svg:height="28.627916666667cm" style:rel-height="scale"><draw:image xlink:href="Pictures/2af00d76865ad68c601c078a3cf763b5.png" xlink:type="simple" xlink:show="embed" xlink:actuate="onLoad"/></draw:frame>En classant la liste des factures et avoirs imprimés, l’utilisateur peut imprimer un état faisant apparaître les sous totaux par mode de paiement.</text:p>
      <text:h text:style-name="Heading_20_2" text:outline-level="2"><text:bookmark-start text:name="__RefHeading___ventilation_comptable_65"/><text:bookmark-start text:name="ventilation_comptable"/>Ventilation comptable<text:bookmark-end text:name="__RefHeading___ventilation_comptable_65"/><text:bookmark-end text:name="ventilation_comptable"/></text:h>
      <text:h text:style-name="Heading_20_3" text:outline-level="3"><text:bookmark-start text:name="__RefHeading___but_66"/><text:bookmark-start text:name="but19"/>But<text:bookmark-end text:name="__RefHeading___but_66"/><text:bookmark-end text:name="but19"/></text:h>
      <text:p text:style-name="Text_20_body">Générer un journal comptable des ventes à partir des factures et avoirs imprimés dans le mois.</text:p>
      <text:h text:style-name="Heading_20_3" text:outline-level="3"><text:bookmark-start text:name="__RefHeading___principe_67"/><text:bookmark-start text:name="principe5"/>Principe<text:bookmark-end text:name="__RefHeading___principe_67"/><text:bookmark-end text:name="principe5"/></text:h>
      <text:p text:style-name="Text_20_body">A partir d’une table d’affectation des comptes, ce programme analyse toutes les factures et avoirs du mois, puis génère les écritures comptables dans le ou  les différents journaux de ventes.</text:p>
      <text:p text:style-name="Text_20_body"><draw:frame draw:style-name="media" draw:name="42" text:anchor-type="as-char" draw:z-index="42" svg:width="30.7975cm" style:rel-width="100%" svg:height="19.076458333333cm" style:rel-height="scale"><draw:image xlink:href="Pictures/cb195a649f3642c1002153410d387115.png" xlink:type="simple" xlink:show="embed" xlink:actuate="onLoad"/></draw:frame></text:p>
      <text:p text:style-name="Text_20_body"><draw:frame draw:style-name="media" draw:name="43" text:anchor-type="as-char" draw:z-index="43" svg:width="13.996458333333cm" svg:height="15.160625cm"><draw:image xlink:href="Pictures/8222adbe88afd709a38ebf3835ddb167.png" xlink:type="simple" xlink:show="embed" xlink:actuate="onLoad"/></draw:frame></text:p>
      <text:p text:style-name="Text_20_body"><text:span text:style-name="Strong_20_Emphasis"><draw:frame draw:style-name="media" draw:name="44" text:anchor-type="as-char" draw:z-index="44" svg:width="1.27cm" svg:height="1.27cm"><draw:image xlink:href="Pictures/b97cb7d00f10411e4a6f181223e4a56a.png" xlink:type="simple" xlink:show="embed" xlink:actuate="onLoad"/></draw:frame></text:span></text:p>
      <text:p text:style-name="Text_20_body">Le paramétrage des comptes de ventilation repose sur une table d’affectation comme le montre la figure ci-dessus.</text:p>
      <text:h text:style-name="Heading_20_2" text:outline-level="2"><text:bookmark-start text:name="__RefHeading___exportation_comptable_des_journaux_68"/><text:bookmark-start text:name="exportation_comptable_des_journaux"/>Exportation comptable des journaux<text:bookmark-end text:name="__RefHeading___exportation_comptable_des_journaux_68"/><text:bookmark-end text:name="exportation_comptable_des_journaux"/></text:h>
      <text:h text:style-name="Heading_20_3" text:outline-level="3"><text:bookmark-start text:name="__RefHeading___but_69"/><text:bookmark-start text:name="but20"/>But<text:bookmark-end text:name="__RefHeading___but_69"/><text:bookmark-end text:name="but20"/></text:h>
      <text:p text:style-name="Text_20_body">Exporter le ou les journaux de vente et créer un fichier texte pouvant être lu par le logiciel de comptabilité Lineal © (ou les logiciels Cegid, Corail …).</text:p>
      <text:h text:style-name="Heading_20_3" text:outline-level="3"><text:bookmark-start text:name="__RefHeading___principe_70"/><text:bookmark-start text:name="principe6"/>Principe<text:bookmark-end text:name="__RefHeading___principe_70"/><text:bookmark-end text:name="principe6"/></text:h>
      <text:p text:style-name="Text_20_body">L’exportation consiste en la création d’un fichier texte dont le format est conforme aux spécificités de l’éditeur du logiciel de comptabilité.</text:p>
      <text:p text:style-name="Text_20_body">Le programme procède à la création de ce fichier texte et le place dans le sous répertoire airport\export\compta. Il peut être automatiquement envoyé par mail, accompagné du journal correspondant au format PDF.</text:p>
      <text:p text:style-name="Text_20_body"><draw:frame draw:style-name="media" draw:name="45" text:anchor-type="as-char" draw:z-index="45" svg:width="1.27cm" svg:height="1.27cm"><draw:image xlink:href="Pictures/b97cb7d00f10411e4a6f181223e4a56a.png" xlink:type="simple" xlink:show="embed" xlink:actuate="onLoad"/></draw:frame><draw:frame draw:style-name="media" draw:name="46" text:anchor-type="as-char" draw:z-index="46" svg:width="27.490208333333cm" style:rel-width="100%" svg:height="16.801041666667cm" style:rel-height="scale"><draw:image xlink:href="Pictures/b661ca788773fa1a831408e30d68a68d.png" xlink:type="simple" xlink:show="embed" xlink:actuate="onLoad"/></draw:frame></text:p>
      <text:p text:style-name="Text_20_body"><text:span text:style-name="Strong_20_Emphasis"> </text:span></text:p>
      <text:list text:style-name="Numbering_20_1" text:continue-numbering="false">
        <text:list-item>
          <text:p text:style-name="FirstListParagraph_Numbering_20_1_Content"> Des interfaces spécifiques aux autres éditeurs de logiciels de comptabilité ont été développées. </text:p>
        </text:list-item>
        <text:list-item>
          <text:p text:style-name="LastListParagraph_Numbering_20_1_Content"> Des interfaces spécifiques peuvent être créées sur simple deman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aminvoicing:doc:tech</dc:title>
  </office:meta>
</office:document-meta>
</file>