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3722670676c51067988088b232ab1b7.png"/>
  <manifest:file-entry manifest:media-type="image/png" manifest:full-path="Pictures/286b0e64926931bd4ada6d12074bd93c.png"/>
  <manifest:file-entry manifest:media-type="image/png" manifest:full-path="Pictures/8baa0dc3e391f34fd956d804d59c8d0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lutions:aodb"/><text:bookmark-start text:name="__RefHeading___aodb_1"/><text:bookmark-start text:name="aodb"/>AODB<text:bookmark-end text:name="__RefHeading___aodb_1"/><text:bookmark-end text:name="aodb"/></text:h>
      <text:p text:style-name="Text_20_body"><draw:frame draw:style-name="media" draw:name="0" text:anchor-type="as-char" draw:z-index="0" svg:width="10.080625cm" svg:height="10.107083333333cm"><draw:image xlink:href="Pictures/23722670676c51067988088b232ab1b7.png" xlink:type="simple" xlink:show="embed" xlink:actuate="onLoad"/></draw:frame></text:p>
      <text:h text:style-name="Heading_20_2" text:outline-level="2"><text:bookmark-start text:name="__RefHeading___aiport_operational_database_2"/><text:bookmark-start text:name="aiport_operational_database"/>Aiport Operational DataBase<text:bookmark-end text:name="__RefHeading___aiport_operational_database_2"/><text:bookmark-end text:name="aiport_operational_database"/></text:h>
      <text:p text:style-name="Text_20_body"><draw:frame draw:style-name="media" draw:name="1" text:anchor-type="as-char" draw:z-index="1" svg:width="10.080625cm" svg:height="10.107083333333cm"><draw:image xlink:href="Pictures/286b0e64926931bd4ada6d12074bd93c.png" xlink:type="simple" xlink:show="embed" xlink:actuate="onLoad"/></draw:frame></text:p>
      <text:h text:style-name="Heading_20_2" text:outline-level="2"><text:bookmark-start text:name="__RefHeading___description_generale_3"/><text:bookmark-start text:name="description_generale"/>Description Générale<text:bookmark-end text:name="__RefHeading___description_generale_3"/><text:bookmark-end text:name="description_generale"/></text:h>
      <text:p text:style-name="Text_20_body">La base de données opérationnelle aéroport (AODB) est la base de données centrale ou un référentiel pour tous les systèmes de gestion. Elle fournit toutes les données liées au vol en temps réel.</text:p>
      <text:p text:style-name="Text_20_body">L’AODB est le «cœur» de l'aéroport. Elle permet l'intégration et le contrôle des différents systèmes de l'aéroport comme l'allocation des ressources et la facturation, sous un cadre et une référence unique. Son interface de gestion est à la fois conviviale, rapide et intuitive. </text:p>
      <text:p text:style-name="Text_20_body">L’AODB est la destination de toutes les informations opérationnelles générées manuellement ou automatiquement par les parties externes. Ainsi, l'information est réunie dans une seule source pour tous les usagers de l'aéroport et les tierces parties.</text:p>
      <text:p text:style-name="Text_20_body">Dans plusieurs réseaux d'aéroports, l’AODB peut être déployée en utilisant un système centralisé, permettant une infrastructure unique au service de plusieurs aéroports.</text:p>
      <text:h text:style-name="Heading_20_2" text:outline-level="2"><text:bookmark-start text:name="__RefHeading___fonctionnalites_et_avantages_4"/><text:bookmark-start text:name="fonctionnalites_et_avantages"/>Fonctionnalités et avantages<text:bookmark-end text:name="__RefHeading___fonctionnalites_et_avantages_4"/><text:bookmark-end text:name="fonctionnalites_et_avantages"/></text:h>
      <text:list text:style-name="List_20_1" text:continue-numbering="false">
        <text:list-item>
          <text:p text:style-name="FirstListParagraph_List_20_1_Content"> Système en temps réel :</text:p>
        </text:list-item>
        <text:list-item>
          <text:p text:style-name="List_20_1_Content"> système d'information centralisé qui surveille tous les événements à l'aéroport en temps réel ;</text:p>
        </text:list-item>
        <text:list-item>
          <text:p text:style-name="List_20_1_Content"> gestion centralisée des opérations   qui permet une interaction en temps réel avec tous les systèmes ;</text:p>
        </text:list-item>
        <text:list-item>
          <text:p text:style-name="List_20_1_Content"> Système robuste et fiable, en utilisant l'industrie de la technologie standard, avec capacité d'accès mobile.</text:p>
        </text:list-item>
        <text:list-item>
          <text:p text:style-name="List_20_1_Content"> Contrôle du trafic aérien, Slot Cession et Système d'allocation des ressources connectivité.</text:p>
        </text:list-item>
        <text:list-item>
          <text:p text:style-name="List_20_1_Content"> Système intégré et unifié, avec une interface unique, conviviale, rapide et intuitive.</text:p>
        </text:list-item>
        <text:list-item>
          <text:p text:style-name="List_20_1_Content"> Administration facile et efficace de la base utilisateur et de la personnalisation des profils de groupe permettant un contrôle complet sur l'accès aux données et les mises à jour.</text:p>
        </text:list-item>
        <text:list-item>
          <text:p text:style-name="LastListParagraph_List_20_1_Content"> Système modulaire, permettant à l’aéroport d'acquérir juste les modules nécessaires et simplifie les architectures en une seule infrastructure permettant de réduire les coûts.</text:p>
        </text:list-item>
      </text:list>
      <text:h text:style-name="Heading_20_2" text:outline-level="2"><text:bookmark-start text:name="__RefHeading___caracteristiques_fonctionnelles_5"/><text:bookmark-start text:name="caracteristiques_fonctionnelles"/>Caractéristiques fonctionnelles<text:bookmark-end text:name="__RefHeading___caracteristiques_fonctionnelles_5"/><text:bookmark-end text:name="caracteristiques_fonctionnelles"/></text:h>
      <text:h text:style-name="Heading_20_3" text:outline-level="3"><text:bookmark-start text:name="__RefHeading___cœur_6"/><text:bookmark-start text:name="cœur"/>Cœur<text:bookmark-end text:name="__RefHeading___cœur_6"/><text:bookmark-end text:name="cœur"/></text:h>
      <text:p text:style-name="Text_20_body">Fournit des fonctionnalités essentielles de base AODB tels que: </text:p>
      <text:list text:style-name="List_20_1" text:continue-numbering="false">
        <text:list-item>
          <text:p text:style-name="FirstListParagraph_List_20_1_Content"> la gestion en temps réel ;</text:p>
        </text:list-item>
        <text:list-item>
          <text:p text:style-name="List_20_1_Content"> l’administration système ;</text:p>
        </text:list-item>
        <text:list-item>
          <text:p text:style-name="List_20_1_Content">  la gestion des informations de base ;</text:p>
        </text:list-item>
        <text:list-item>
          <text:p text:style-name="LastListParagraph_List_20_1_Content"> l'intégration avec les systèmes externes.</text:p>
        </text:list-item>
      </text:list>
      <text:h text:style-name="Heading_20_3" text:outline-level="3"><text:bookmark-start text:name="__RefHeading___programmation_7"/><text:bookmark-start text:name="programmation"/>Programmation<text:bookmark-end text:name="__RefHeading___programmation_7"/><text:bookmark-end text:name="programmation"/></text:h>
      <text:p text:style-name="Text_20_body">Fonctionnalité qui génère des informations de série dans les systèmes tels que la programmation des vols.</text:p>
      <text:h text:style-name="Heading_20_3" text:outline-level="3"><text:bookmark-start text:name="__RefHeading___planification_8"/><text:bookmark-start text:name="planification"/>Planification<text:bookmark-end text:name="__RefHeading___planification_8"/><text:bookmark-end text:name="planification"/></text:h>
      <text:p text:style-name="Text_20_body">Déploiement en temps réel des informations opérationnelles dans le module de programmation telles que la planification de vol.</text:p>
      <text:h text:style-name="Heading_20_3" text:outline-level="3"><text:bookmark-start text:name="__RefHeading___facturation_9"/><text:bookmark-start text:name="facturation"/>Facturation<text:bookmark-end text:name="__RefHeading___facturation_9"/><text:bookmark-end text:name="facturation"/></text:h>
      <text:p text:style-name="Text_20_body">Ce module fournit des fonctionnalités pour facturer aux compagnies aériennes l'utilisation des ressources aéroportuaires.</text:p>
      <text:h text:style-name="Heading_20_3" text:outline-level="3"><text:bookmark-start text:name="__RefHeading___rapports_10"/><text:bookmark-start text:name="rapports"/>Rapports<text:bookmark-end text:name="__RefHeading___rapports_10"/><text:bookmark-end text:name="rapports"/></text:h>
      <text:p text:style-name="Text_20_body">Outil pour générer des rapports et des indicateurs sur les différents aspects de l'exploitation de l'aéroport.</text:p>
      <text:p text:style-name="Text_20_body"><draw:frame draw:style-name="media" draw:name="2" text:anchor-type="as-char" draw:z-index="2" svg:width="60.16625cm" style:rel-width="100%" svg:height="29.104166666667cm" style:rel-height="scale"><draw:image xlink:href="Pictures/8baa0dc3e391f34fd956d804d59c8d0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olutions:aodb</dc:title>
  </office:meta>
</office:document-meta>
</file>