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comptabilite"/><text:bookmark-start text:name="__RefHeading___comptabilite_1"/><text:bookmark-start text:name="comptabilite"/>Comptabilité<text:bookmark-end text:name="__RefHeading___comptabilite_1"/><text:bookmark-end text:name="comptabilite"/></text:h>
      <text:h text:style-name="Heading_20_2" text:outline-level="2"><text:bookmark-start text:name="__RefHeading___produits_rattaches_2"/><text:bookmark-start text:name="produits_rattaches"/>Produits rattachés<text:bookmark-end text:name="__RefHeading___produits_rattaches_2"/><text:bookmark-end text:name="produits_rattaches"/></text:h>
      <text:h text:style-name="Heading_20_2" text:outline-level="2"><text:bookmark-start text:name="__RefHeading___manuels_3"/><text:bookmark-start text:name="manuels"/>Manuels<text:bookmark-end text:name="__RefHeading___manuels_3"/><text:bookmark-end text:name="manuels"/></text:h>
      <text:p text:style-name="Text_20_body"><text:a xlink:type="simple" xlink:href="https://oldwiki.embross-airport-services.com/doku.php?id=manuel:utilisation:compta" text:style-name="Internet_20_link" text:visited-style-name="Visited_20_Internet_20_Link">Manuel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comptabilite</dc:title>
  </office:meta>
</office:document-meta>
</file>