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678f424b1d271891f36c6122d25969.png"/>
  <manifest:file-entry manifest:media-type="image/png" manifest:full-path="Pictures/6cacbb749426a9de93998955c6022649.png"/>
  <manifest:file-entry manifest:media-type="image/png" manifest:full-path="Pictures/19a1cd5828f71135ea14bc80d97aef4a.png"/>
  <manifest:file-entry manifest:media-type="image/png" manifest:full-path="Pictures/c46c1ecf01d8c25accc07dbfd22f8858.png"/>
  <manifest:file-entry manifest:media-type="image/png" manifest:full-path="Pictures/3797f595cce37c53a41fe700843a94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lutions:cupps"/><text:bookmark-start text:name="__RefHeading___cupp-t_1"/><text:bookmark-start text:name="cupp-t"/>CUPP-T<text:bookmark-end text:name="__RefHeading___cupp-t_1"/><text:bookmark-end text:name="cupp-t"/></text:h>
      <text:p text:style-name="Text_20_body"><draw:frame draw:style-name="media" draw:name="0" text:anchor-type="as-char" draw:z-index="0" svg:width="2.6458333333333cm" svg:height="" svg:rel-height="100%"><draw:image xlink:href="/home/edgeairport/www/wiki/data/media/doc/cupps/logorond.png" xlink:type="simple" xlink:show="embed" xlink:actuate="onLoad"/></draw:frame> <text:span text:style-name="Strong_20_Emphasis">    </text:span> permet aux applications des compagnies aériennes et des autres opérateurs departager les mêmes stations :</text:p>
      <text:list text:style-name="List_20_1" text:continue-numbering="false">
        <text:list-item>
          <text:p text:style-name="FirstListParagraph_List_20_1_Content"> DCS (Departure Control System) des compagnies aériennes,</text:p>
        </text:list-item>
        <text:list-item>
          <text:p text:style-name="LastListParagraph_List_20_1_Content"> Local Departure Control System comme <text:a xlink:type="simple" xlink:href="https://oldwiki.embross-airport-services.com/doku.php?id=solutions:ldcs" text:style-name="Internet_20_link" text:visited-style-name="Visited_20_Internet_20_Link">Airport Manager L-DCS</text:a>.</text:p>
        </text:list-item>
      </text:list>
      <text:p text:style-name="Text_20_body"><text:span text:style-name="Strong_20_Emphasis"><text:span text:style-name="underline">    </text:span> </text:span> <text:span text:style-name="Strong_20_Emphasis">    </text:span> </text:p>
      <text:list text:style-name="List_20_1" text:continue-numbering="false">
        <text:list-item/>
        <text:list-item/>
        <text:list-item/>
        <text:list-item/>
        <text:list-item/>
        <text:list-item/>
        <text:list-item/>
      </text:list>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draw:frame draw:style-name="mediacenter" draw:name="1" text:anchor-type="paragraph" draw:z-index="1" svg:width="27.46375cm" style:rel-width="100%" svg:height="18.811875cm" style:rel-height="scale"><draw:image xlink:href="Pictures/af678f424b1d271891f36c6122d25969.png" xlink:type="simple" xlink:show="embed" xlink:actuate="onLoad"/></draw:frame></text:p>
      <text:p text:style-name="Text_20_body"><text:span text:style-name="Strong_20_Emphasis">    </text:span> </text:p>
      <text:h text:style-name="Heading_20_2" text:outline-level="2"><text:bookmark-start text:name="__RefHeading___fonctionnalites_3"/><text:bookmark-start text:name="fonctionnalites"/>Fonctionnalités<text:bookmark-end text:name="__RefHeading___fonctionnalites_3"/><text:bookmark-end text:name="fonctionnalites"/></text:h>
      <text:p text:style-name="Text_20_body">En plus d’accueillir les applications DCS des compagnies aériennes, Cupp-T offre des fonctions avancées :</text:p>
      <text:list text:style-name="List_20_1" text:continue-numbering="false">
        <text:list-item>
          <text:p text:style-name="FirstListParagraph_List_20_1_Content"> lancement des applications « Microsoft Office – Word, Excel, powerPoint, etc.»,</text:p>
        </text:list-item>
        <text:list-item>
          <text:p text:style-name="List_20_1_Content"> accès contrôlé à une liste de sites internet définie par l’administrateur du système,</text:p>
        </text:list-item>
        <text:list-item>
          <text:p text:style-name="List_20_1_Content"> création dynamique de menus multiples par opérateur et par groupe d’utilisateurs,</text:p>
        </text:list-item>
        <text:list-item>
          <text:p text:style-name="List_20_1_Content"> accès contrôlé aux web mails,</text:p>
        </text:list-item>
        <text:list-item>
          <text:p text:style-name="LastListParagraph_List_20_1_Content"> configuration en quelques clics des périphériques.</text:p>
        </text:list-item>
      </text:list>
      <text:h text:style-name="Heading_20_2" text:outline-level="2"><text:bookmark-start text:name="__RefHeading___configuration_des_peripheriques_4"/><text:bookmark-start text:name="configuration_des_peripheriques"/>Configuration des périphériques<text:bookmark-end text:name="__RefHeading___configuration_des_peripheriques_4"/><text:bookmark-end text:name="configuration_des_peripheriques"/></text:h>
      <text:p text:style-name="Text_20_body"><draw:frame draw:style-name="mediacenter" draw:name="2" text:anchor-type="paragraph" draw:z-index="2" svg:width="27.225625cm" style:rel-width="100%" svg:height="18.679583333333cm" style:rel-height="scale"><draw:image xlink:href="Pictures/6cacbb749426a9de93998955c6022649.png" xlink:type="simple" xlink:show="embed" xlink:actuate="onLoad"/></draw:frame></text:p>
      <text:p text:style-name="Text_20_body">Cupp-T offre aux administrateurs du système un gestionnaire de périphériques.</text:p>
      <text:h text:style-name="Heading_20_3" text:outline-level="3"><text:bookmark-start text:name="__RefHeading___rappel_de_la_norme_iata_cupps_sur_l_appellation_des_peripheriques_5"/><text:bookmark-start text:name="rappel_de_la_norme_iata_cupps_sur_l_appellation_des_peripheriques"/>Rappel de la norme IATA/CUPPS sur l’appellation des périphériques.<text:bookmark-end text:name="__RefHeading___rappel_de_la_norme_iata_cupps_sur_l_appellation_des_peripheriques_5"/><text:bookmark-end text:name="rappel_de_la_norme_iata_cupps_sur_l_appellation_des_peripheriques"/></text:h>
      <table:table table:style-name="Table">
        <table:table-column table:style-name="odt_auto_style_table_column_1_1"/>
        <table:table-column table:style-name="odt_auto_style_table_column_1_2"/>
        <table:table-column table:style-name="odt_auto_style_table_column_1_3"/>
        <table:table-column table:style-name="odt_auto_style_table_column_1_4"/>
        <table:table-row>
          <table:table-cell office:value-type="string" table:style-name="tablecell">
            <text:p text:style-name="tablealignright">   <text:line-break/>BP </text:p>
          </table:table-cell>
          <table:table-cell office:value-type="string" table:style-name="tablecell">
            <text:p text:style-name="tablealignright">   <text:line-break/>Boarding Pass Printer </text:p>
          </table:table-cell>
          <table:table-cell office:value-type="string" table:style-name="tablecell">
            <text:p text:style-name="tablealignright">   <text:line-break/>MS </text:p>
          </table:table-cell>
          <table:table-cell office:value-type="string" table:style-name="tablecell">
            <text:p text:style-name="tablealignright">   <text:line-break/>Magnetic Swipe reader </text:p>
          </table:table-cell>
        </table:table-row>
        <table:table-row>
          <table:table-cell office:value-type="string" table:style-name="tablecell">
            <text:p text:style-name="tablealignright">   <text:line-break/>BT </text:p>
          </table:table-cell>
          <table:table-cell office:value-type="string" table:style-name="tablecell">
            <text:p text:style-name="tablealignright">   <text:line-break/>Bag Tag Printer </text:p>
          </table:table-cell>
          <table:table-cell office:value-type="string" table:style-name="tablecell">
            <text:p text:style-name="tablealignright">   <text:line-break/>OC </text:p>
          </table:table-cell>
          <table:table-cell office:value-type="string" table:style-name="tablecell">
            <text:p text:style-name="tablealignright">   <text:line-break/>Optical Character reader </text:p>
          </table:table-cell>
        </table:table-row>
        <table:table-row>
          <table:table-cell office:value-type="string" table:style-name="tablecell">
            <text:p text:style-name="tablealignright">   <text:line-break/>BG </text:p>
          </table:table-cell>
          <table:table-cell office:value-type="string" table:style-name="tablecell">
            <text:p text:style-name="tablealignright">   <text:line-break/>Boarding Gate reader </text:p>
          </table:table-cell>
          <table:table-cell office:value-type="string" table:style-name="tablecell">
            <text:p text:style-name="tablealignright">   <text:line-break/>PR </text:p>
          </table:table-cell>
          <table:table-cell office:value-type="string" table:style-name="tablecell">
            <text:p text:style-name="tablealignright">   <text:line-break/>Document Printer </text:p>
          </table:table-cell>
        </table:table-row>
        <table:table-row>
          <table:table-cell office:value-type="string" table:style-name="tablecell">
            <text:p text:style-name="tablealignright">   <text:line-break/>BC </text:p>
          </table:table-cell>
          <table:table-cell office:value-type="string" table:style-name="tablecell">
            <text:p text:style-name="tablealignright">   <text:line-break/>Bar Code Reader </text:p>
          </table:table-cell>
          <table:table-cell office:value-type="string" table:style-name="tablecell"/>
          <table:table-cell office:value-type="string" table:style-name="tablecell"/>
        </table:table-row>
        <table:table-row>
          <table:table-cell office:value-type="string" table:style-name="tablecell">
            <text:p text:style-name="tablealignright">   <text:line-break/>DD </text:p>
          </table:table-cell>
          <table:table-cell office:value-type="string" table:style-name="tablecell">
            <text:p text:style-name="tablealignright">   <text:line-break/>Display Device </text:p>
          </table:table-cell>
          <table:table-cell office:value-type="string" table:style-name="tablecell"/>
          <table:table-cell office:value-type="string" table:style-name="tablecell"/>
        </table:table-row>
      </table:table>
      <text:h text:style-name="Heading_20_3" text:outline-level="3"><text:bookmark-start text:name="__RefHeading___configuration_d_un_peripherique_6"/><text:bookmark-start text:name="configuration_d_un_peripherique"/>Configuration d’un périphérique<text:bookmark-end text:name="__RefHeading___configuration_d_un_peripherique_6"/><text:bookmark-end text:name="configuration_d_un_peripherique"/></text:h>
      <text:p text:style-name="Text_20_body">La configuration d’un périphérique s’effectue en quelques clics à l’aide de la fenêtre ci-après :</text:p>
      <text:p text:style-name="Text_20_body"><draw:frame draw:style-name="media" draw:name="3" text:anchor-type="as-char" draw:z-index="3" svg:width="8.0433333333333cm" svg:height="11.879791666667cm"><draw:image xlink:href="Pictures/19a1cd5828f71135ea14bc80d97aef4a.png" xlink:type="simple" xlink:show="embed" xlink:actuate="onLoad"/></draw:frame><draw:frame draw:style-name="media" draw:name="4" text:anchor-type="as-char" draw:z-index="4" svg:width="" svg:rel-width="100%" svg:height="" svg:rel-height="100%"><draw:image xlink:href="/home/edgeairport/www/wiki/data/media/9f33c1ebe99753d910ad91c038c2705b.png" xlink:type="simple" xlink:show="embed" xlink:actuate="onLoad"/></draw:frame><draw:frame draw:style-name="media" draw:name="5" text:anchor-type="as-char" draw:z-index="5" svg:width="5.476875cm" svg:height="4.7889583333333cm"><draw:image xlink:href="Pictures/c46c1ecf01d8c25accc07dbfd22f8858.png" xlink:type="simple" xlink:show="embed" xlink:actuate="onLoad"/></draw:frame></text:p>
      <text:p text:style-name="Text_20_body">Il suffit de sélectionner un vendeur et un modèle parmi la liste des matériels certifiés CUPPS pour ajouter ou remplacer un périphérique (imprimante CAB ou TAG, Lecteur de passeport, de carte magnétique, de CAB, etc.).</text:p>
      <text:h text:style-name="Heading_20_2" text:outline-level="2"><text:bookmark-start text:name="__RefHeading___ouverture_concurrentielle_7"/><text:bookmark-start text:name="ouverture_concurrentielle"/>Ouverture concurrentielle<text:bookmark-end text:name="__RefHeading___ouverture_concurrentielle_7"/><text:bookmark-end text:name="ouverture_concurrentielle"/></text:h>
      <text:p text:style-name="Text_20_body">Cupp-T n’utilise <text:span text:style-name="Strong_20_Emphasis"><text:span text:style-name="underline">pas de firmwares propriétaires</text:span></text:span> dans les périphériques. Ainsi, lorsque les matériels doivent être remplacés, le gestionnaire de l’aéroport a la liberté de choisir son fournisseur ainsi que les marques et les modèles de matériels qu’il souhaite acheter.</text:p>
      <text:h text:style-name="Heading_20_2" text:outline-level="2"><text:bookmark-start text:name="__RefHeading___exemple_avec_altea_8"/><text:bookmark-start text:name="exemple_avec_altea"/>Exemple avec ALTEA<text:bookmark-end text:name="__RefHeading___exemple_avec_altea_8"/><text:bookmark-end text:name="exemple_avec_altea"/></text:h>
      <text:p text:style-name="Text_20_body">Dans l’exemple ci-dessous, c’est le DCS « ALTEA DC » qui est lancé par Cupp-T.</text:p>
      <text:p text:style-name="Text_20_body"><draw:frame draw:style-name="mediacenter" draw:name="6" text:anchor-type="paragraph" draw:z-index="6" svg:width="27.093333333333cm" style:rel-width="100%" svg:height="18.494375cm" style:rel-height="scale"><draw:image xlink:href="Pictures/3797f595cce37c53a41fe700843a942a.png" xlink:type="simple" xlink:show="embed" xlink:actuate="onLoad"/></draw:frame></text:p>
      <text:h text:style-name="Heading_20_1" text:outline-level="1"><text:bookmark-start text:name="__RefHeading___materiels_9"/><text:bookmark-start text:name="materiels"/>Matériels<text:bookmark-end text:name="__RefHeading___materiels_9"/><text:bookmark-end text:name="materiels"/></text:h>
      <text:p text:style-name="Text_20_body"><text:a xlink:type="simple" xlink:href="https://oldwiki.embross-airport-services.com/doku.php?id=materiel:cuppt:peripherique" text:style-name="Internet_20_link" text:visited-style-name="Visited_20_Internet_20_Link">Périphériques</text:a></text:p>
      <text:p text:style-name="Text_20_body"><text:a xlink:type="simple" xlink:href="https://oldwiki.embross-airport-services.com/doku.php?id=materiel:cuppt:station" text:style-name="Internet_20_link" text:visited-style-name="Visited_20_Internet_20_Link">Stations</text:a></text:p>
      <text:h text:style-name="Heading_20_2" text:outline-level="2"><text:bookmark-start text:name="__RefHeading___manuels_10"/><text:bookmark-start text:name="manuels"/>Manuels<text:bookmark-end text:name="__RefHeading___manuels_10"/><text:bookmark-end text:name="manuels"/></text:h>
      <text:p text:style-name="Text_20_body"><text:a xlink:type="simple" xlink:href="https://oldwiki.embross-airport-services.com/doku.php?id=manuel:installation:cuppt" text:style-name="Internet_20_link" text:visited-style-name="Visited_20_Internet_20_Link">Installation</text:a></text:p>
      <text:p text:style-name="Text_20_body">Utilisation</text:p>
      <text:p text:style-name="Text_20_body"><text:a xlink:type="simple" xlink:href="https://oldwiki.embross-airport-services.com/doku.php?id=manuel:maintenance:cuppt" text:style-name="Internet_20_link" text:visited-style-name="Visited_20_Internet_20_Link">Maintenan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olutions:cupps</dc:title>
  </office:meta>
</office:document-meta>
</file>