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cupptmenu"/><text:bookmark-start text:name="__RefHeading___cupp-t_-_plateforme_iata_cupps_1"/><text:bookmark-start text:name="cupp-t_-_plateforme_iata_cupps"/>Cupp-T - Plateforme IATA CUPPS<text:bookmark-end text:name="__RefHeading___cupp-t_-_plateforme_iata_cupps_1"/><text:bookmark-end text:name="cupp-t_-_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cuppt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 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cuppt:fiche" text:style-name="Internet_20_link" text:visited-style-name="Visited_20_Internet_20_Link">Fiche pratique</text:a> <text:line-break/> <text:a xlink:type="simple" xlink:href="https://oldwiki.embross-airport-services.com/doku.php?id=guides:utilisation:cuppt:majaltea" text:style-name="Internet_20_link" text:visited-style-name="Visited_20_Internet_20_Link">Mise à jour d'Altea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Cupp-T : problème d'authentific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cuppt" text:style-name="Internet_20_link" text:visited-style-name="Visited_20_Internet_20_Link">Programme de formation des Administrateurs et des Utilisateurs</text:a>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cupptmenu</dc:title>
  </office:meta>
</office:document-meta>
</file>