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92effd6c5e357344705cbf64f3bdf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olutions:ddv"/><text:bookmark-start text:name="__RefHeading___hms_handling_management_systemsysteme_de_gestion_des_dossiers_de_vol_1"/><text:bookmark-start text:name="hms_handling_management_systemsysteme_de_gestion_des_dossiers_de_vol"/>HMS (Handling Management System) : système de gestion des dossiers de vol<text:bookmark-end text:name="__RefHeading___hms_handling_management_systemsysteme_de_gestion_des_dossiers_de_vol_1"/><text:bookmark-end text:name="hms_handling_management_systemsysteme_de_gestion_des_dossiers_de_vol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9092effd6c5e357344705cbf64f3bdf3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ésent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solutions:hms" text:style-name="Internet_20_link" text:visited-style-name="Visited_20_Internet_20_Link">Dossier de vol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tilis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guides:utilisation:hms" text:style-name="Internet_20_link" text:visited-style-name="Visited_20_Internet_20_Link">Guide d'utilisation de la solution HMS</text:a>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lutions:ddv</dc:title>
  </office:meta>
</office:document-meta>
</file>