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olutions:guide_horaire"/>voir reg_vol dans drive
4.6 dans 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guide_horaire</dc:title>
  </office:meta>
</office:document-meta>
</file>