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ldcsmenu"/><text:bookmark-start text:name="__RefHeading___l-dcs_-_systeme_d_enregistrement_automatique_des_passagers_1"/><text:bookmark-start text:name="l-dcs_-_systeme_d_enregistrement_automatique_des_passagers"/>L-DCS - Système d'enregistrement automatique des passagers<text:bookmark-end text:name="__RefHeading___l-dcs_-_systeme_d_enregistrement_automatique_des_passagers_1"/><text:bookmark-end text:name="l-dcs_-_systeme_d_enregistrement_automatique_des_passager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solutions:ldcs:fr-eaf-pub-ldcs-201802-002_plaq.pdf" text:style-name="Internet_20_link" text:visited-style-name="Visited_20_Internet_20_Link">Présentation du L-DCS</text:a>  <text:line-break/><text:a xlink:type="simple" xlink:href="https://oldwiki.embross-airport-services.com/doku.php?id=solutions:ldcs1" text:style-name="Internet_20_link" text:visited-style-name="Visited_20_Internet_20_Link">Présentation technique du L-DCS</text:a>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ldcs" text:style-name="Internet_20_link" text:visited-style-name="Visited_20_Internet_20_Link">Guide d'installation 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ldcs" text:style-name="Internet_20_link" text:visited-style-name="Visited_20_Internet_20_Link">Manuel de l'agent d'esca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 </text:p>
          </table:table-cell>
          <table:table-cell office:value-type="string" table:style-name="tablecell">
            <text:p text:style-name="tablealignleft"><text:a xlink:type="simple" xlink:href="https://oldwiki.embross-airport-services.com/doku.php?id=faq:ldcs:erreur_passager" text:style-name="Internet_20_link" text:visited-style-name="Visited_20_Internet_20_Link">Un message d'erreur empêche l'enregistrement passager d'un vol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 </text:p>
          </table:table-cell>
          <table:table-cell office:value-type="string" table:style-name="tablecell">
            <text:p text:style-name="tablealignleft"><text:a xlink:type="simple" xlink:href="https://oldwiki.embross-airport-services.com/doku.php?id=formation:ldcs" text:style-name="Internet_20_link" text:visited-style-name="Visited_20_Internet_20_Link">Programme de formation des Administrateurs et des Utilisateur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ldcsmenu</dc:title>
  </office:meta>
</office:document-meta>
</file>