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a1ecf4005c1e6aa0bce0d2f7848d46.png"/>
  <manifest:file-entry manifest:media-type="image/png" manifest:full-path="Pictures/b2ba15111c919717a3c28aead766d9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:doc:techpaxtracer"/><text:bookmark-start text:name="__RefHeading___paxtracer_-_localistation_et_information_aux_passagers_1"/><text:bookmark-start text:name="paxtracer_-_localistation_et_information_aux_passagers"/>PAXTracer - Localistation et information aux passagers<text:bookmark-end text:name="__RefHeading___paxtracer_-_localistation_et_information_aux_passagers_1"/><text:bookmark-end text:name="paxtracer_-_localistation_et_information_aux_passagers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solutions/paxtracermenu/doc/paxtracer_image_0.png" xlink:type="simple" xlink:show="embed" xlink:actuate="onLoad"/></draw:frame></text:p>
      <text:h text:style-name="Heading_20_2" text:outline-level="2"><text:bookmark-start text:name="__RefHeading___description_technique_2"/><text:bookmark-start text:name="description_technique"/>Description technique<text:bookmark-end text:name="__RefHeading___description_technique_2"/><text:bookmark-end text:name="description_technique"/></text:h>
      <text:p text:style-name="Text_20_body">Le logiciel « <text:span text:style-name="Strong_20_Emphasis">PAXTracer</text:span> », associé à une ou plusieurs stations de lecture des cartes d’embarquement (au PIF, à l’entrée des salles d’embarquement, au salon VIP, etc.), permet à l’aéroport d’avoir en temps réel le suivi de chaque passager et d’obtenir des statistiques sur les temps de passage entre chaque point de contrôle.</text:p>
      <text:p text:style-name="Text_20_body">Les informations sont collectées à partir des cartes d’embarquement des passagers. </text:p>
      <text:p text:style-name="Text_20_body">Le logiciel « PAXTracer » utilise les différents points standards de collecte des données : </text:p>
      <text:list text:style-name="List_20_1" text:continue-numbering="false">
        <text:list-item>
          <text:p text:style-name="FirstListParagraph_List_20_1_Content"> à l’enregistrement (check-in) si les stations sont équipées d’un lecteur de codes-barres (BC) ou d’un lecteur de cartes d’embarquement (BG) ;</text:p>
        </text:list-item>
        <text:list-item>
          <text:p text:style-name="LastListParagraph_List_20_1_Content"> à l’embarquement (check-in) si les stations sont équipées d’un lecteur de codes-barres (BC) ou d’un lecteur de cartes d’embarquement (BG).</text:p>
        </text:list-item>
      </text:list>
      <text:p text:style-name="Text_20_body">D’autres points de collecte peuvent être mis en place. Il faut ajouter un ou plusieurs des équipements ci-après : </text:p>
      <text:list text:style-name="List_20_1" text:continue-numbering="false">
        <text:list-item>
          <text:p text:style-name="FirstListParagraph_List_20_1_Content"> des <text:span text:style-name="Strong_20_Emphasis">stations PAXTracer</text:span> qui sont équipées de lecteurs codes-barres (2D, QR code, etc.) ;</text:p>
        </text:list-item>
        <text:list-item>
          <text:p text:style-name="LastListParagraph_List_20_1_Content"> une ou plusieurs portes automatiques.</text:p>
        </text:list-item>
      </text:list>
      <text:h text:style-name="Heading_20_2" text:outline-level="2"><text:bookmark-start text:name="__RefHeading___description_fonctionnelle_3"/><text:bookmark-start text:name="description_fonctionnelle"/>Description fonctionnelle<text:bookmark-end text:name="__RefHeading___description_fonctionnelle_3"/><text:bookmark-end text:name="description_fonctionnelle"/></text:h>
      <text:p text:style-name="Text_20_body">Il suffit de présenter la carte d’embarquement ou le smartphone du passager sous le lecteur intégré de code-barres et le système vérifie la validité du titre de transport. </text:p>
      <text:p text:style-name="Text_20_body"><draw:frame draw:style-name="media" draw:name="1" text:anchor-type="as-char" draw:z-index="1" svg:width="3.9952083333333cm" svg:height="3.6777083333333cm"><draw:image xlink:href="Pictures/2ba1ecf4005c1e6aa0bce0d2f7848d46.png" xlink:type="simple" xlink:show="embed" xlink:actuate="onLoad"/></draw:frame></text:p>
      <text:p text:style-name="Text_20_body">Il est alors enregistré dans la base de données <text:span text:style-name="Emphasis"><text:span text:style-name="Strong_20_Emphasis">PAXTracer</text:span></text:span>. </text:p>
      <text:p text:style-name="Text_20_body">Les données sont consultables et, en fonction du nombre de stations <text:span text:style-name="Emphasis"><text:span text:style-name="Strong_20_Emphasis">PAXTracer</text:span></text:span> et de leur position, le programme fournit les informations suivantes : </text:p>
      <text:list text:style-name="List_20_1" text:continue-numbering="false">
        <text:list-item>
          <text:p text:style-name="FirstListParagraph_List_20_1_Content"> recherche de passagers afin de le localiser dans l’aérogare ;</text:p>
        </text:list-item>
        <text:list-item>
          <text:p text:style-name="List_20_1_Content"> liste et nombre de passagers dans une zone donnée :</text:p>
        </text:list-item>
        <text:list-item>
          <text:p text:style-name="List_20_1_Content"> au filtre sureté,</text:p>
        </text:list-item>
        <text:list-item>
          <text:p text:style-name="List_20_1_Content"> au salon VIP,</text:p>
        </text:list-item>
        <text:list-item>
          <text:p text:style-name="List_20_1_Content"> en salle d’embarquement ;</text:p>
        </text:list-item>
        <text:list-item>
          <text:p text:style-name="List_20_1_Content"> calcul du temps moyen entre 2 points PAXTracer (par exemple : calcul du temps moyen de passage au filtre sûreté) ;</text:p>
        </text:list-item>
        <text:list-item>
          <text:p text:style-name="LastListParagraph_List_20_1_Content"> statistiques sur les destinations finales des passagers qui ont des correspondances.</text:p>
        </text:list-item>
      </text:list>
      <text:h text:style-name="Heading_20_2" text:outline-level="2"><text:bookmark-start text:name="__RefHeading___lecture_des_cartes_d_acces_a_bord_4"/><text:bookmark-start text:name="lecture_des_cartes_d_acces_a_bord"/>Lecture des cartes d’accès à bord<text:bookmark-end text:name="__RefHeading___lecture_des_cartes_d_acces_a_bord_4"/><text:bookmark-end text:name="lecture_des_cartes_d_acces_a_bord"/></text:h>
      <text:p text:style-name="Text_20_body">Il suffit de présenter la CAB du passager au lecteur intégré de code-barres et les données sont collectées par le système.</text:p>
      <text:p text:style-name="Text_20_body">Dans l’exemple ci-dessous, le passager est refusé car la date de la carte d’embarquement est incorrecte. Toutes les anomalies sont enregistrées dans la base <text:span text:style-name="Emphasis"><text:span text:style-name="Strong_20_Emphasis">PAXTracer</text:span></text:span> afin de les analyser ultérieurement.</text:p>
      <text:p text:style-name="Text_20_body"><draw:frame draw:style-name="media" draw:name="2" text:anchor-type="as-char" draw:z-index="2" svg:width="21.166666666667cm" style:rel-width="100%" svg:height="15.372291666667cm" style:rel-height="scale"><draw:image xlink:href="Pictures/b2ba15111c919717a3c28aead766d96e.png" xlink:type="simple" xlink:show="embed" xlink:actuate="onLoad"/></draw:frame></text:p>
      <text:h text:style-name="Heading_20_2" text:outline-level="2"><text:bookmark-start text:name="__RefHeading___collecte_des_correspondances_5"/><text:bookmark-start text:name="collecte_des_correspondances"/>Collecte des correspondances<text:bookmark-end text:name="__RefHeading___collecte_des_correspondances_5"/><text:bookmark-end text:name="collecte_des_correspondances"/></text:h>
      <text:p text:style-name="Text_20_body">Lorsque la carte d’embarquement contient plusieurs correspondances, elles sont enregistrées dans la base de données. Dans l’exemple ci-dessus, la destination finale du passager est Bordeaux (BOD) via Paris Charles de Gaulle (CDG).</text:p>
      <text:p text:style-name="Text_20_body">Cela permet de calculer des statistiques sur les corresponda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:doc:techpaxtracer</dc:title>
  </office:meta>
</office:document-meta>
</file>