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52a27c4e88cf670767c33629b1369f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lutions:paxtracermenu"/><text:bookmark-start text:name="__RefHeading___paxtracerlocalistation_et_information_aux_passagers_1"/><text:bookmark-start text:name="paxtracerlocalistation_et_information_aux_passagers"/>PAXTracer : Localistation et information aux passagers<text:bookmark-end text:name="__RefHeading___paxtracerlocalistation_et_information_aux_passagers_1"/><text:bookmark-end text:name="paxtracerlocalistation_et_information_aux_passagers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e52a27c4e88cf670767c33629b1369f6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ésent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solutions:paxtracer" text:style-name="Internet_20_link" text:visited-style-name="Visited_20_Internet_20_Link">PAXTracer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stall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guides:installation:paxtracer" text:style-name="Internet_20_link" text:visited-style-name="Visited_20_Internet_20_Link">Guide d'installation PAXTracer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tilis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guides:utilisation:paxtracer" text:style-name="Internet_20_link" text:visited-style-name="Visited_20_Internet_20_Link">Guide d'utilisation PAXTracer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lutions:paxtracermenu</dc:title>
  </office:meta>
</office:document-meta>
</file>