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d843d38dbf3b8bbe411edc59fc45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rmsmenu"/><text:bookmark-start text:name="__RefHeading___rms_-_gestion_et_planification_des_ressources_aeroportuaires_1"/><text:bookmark-start text:name="rms_-_gestion_et_planification_des_ressources_aeroportuaires"/>RMS - Gestion et planification des ressources aéroportuaires<text:bookmark-end text:name="__RefHeading___rms_-_gestion_et_planification_des_ressources_aeroportuaires_1"/><text:bookmark-end text:name="rms_-_gestion_et_planification_des_ressources_aeroportuaire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2d843d38dbf3b8bbe411edc59fc45b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solutions:rmsmenu:doc:eaf-pub-rms-201808-001_plaq.pdf" text:style-name="Internet_20_link" text:visited-style-name="Visited_20_Internet_20_Link">Présentation du RMS</text:a>  <text:line-break/><text:a xlink:type="simple" xlink:href="https://oldwiki.embross-airport-services.com/lib/exe/fetch.php?media=solutions:rmsmenu:doc:fr_eaf_pub_rms_20170719-003-plaqtech.pdf" text:style-name="Internet_20_link" text:visited-style-name="Visited_20_Internet_20_Link">Présentation technique du RMS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Guide d'utilisation</text:span></text:p>
          </table:table-cell>
          <table:table-cell office:value-type="string" table:style-name="tablecell">
            <text:p text:style-name="tablealignleft">:solutions:rmsmenu:utilisation: </text:p>
          </table:table-cell>
          <table:table-cell office:value-type="string" table:style-name="tablecell">
            <text:p text:style-name="tablealignleft"> Guide d'utilisation du RMS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rmsmenu</dc:title>
  </office:meta>
</office:document-meta>
</file>