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supervisionmenu"/><text:bookmark-start text:name="__RefHeading___supervisionsurveillance_et_controle_de_tous_les_ordinateurs_du_reseau_operant_avec_les_logiciels_airport_manager_1"/><text:bookmark-start text:name="supervisionsurveillance_et_controle_de_tous_les_ordinateurs_du_reseau_operant_avec_les_logiciels_airport_manager"/>SuperVision : Surveillance et contrôle de tous les ordinateurs du réseau opérant avec les logiciels Airport Manager<text:bookmark-end text:name="__RefHeading___supervisionsurveillance_et_controle_de_tous_les_ordinateurs_du_reseau_operant_avec_les_logiciels_airport_manager_1"/><text:bookmark-end text:name="supervisionsurveillance_et_controle_de_tous_les_ordinateurs_du_reseau_operant_avec_les_logiciels_airport_manager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supervision1" text:style-name="Internet_20_link" text:visited-style-name="Visited_20_Internet_20_Link">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edgevision" text:style-name="Internet_20_link" text:visited-style-name="Visited_20_Internet_20_Link">Guide d'installation 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supervision" text:style-name="Internet_20_link" text:visited-style-name="Visited_20_Internet_20_Link">Guide d'utilisation SuperVis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supervisionmenu</dc:title>
  </office:meta>
</office:document-meta>
</file>